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58812bed36f46b0b7be2c71458827b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6:p06" text:style-name="Internet_20_link" text:visited-style-name="Visited_20_Internet_20_Link">Materialien</text:a><text:line-break/><text:a xlink:type="simple" xlink:href="https://www.product-compliance.net/doku.php?id=zusatzinformationen:lex_hn:p06:p06" text:style-name="Internet_20_link" text:visited-style-name="Visited_20_Internet_20_Link">Stoffe</text:a><text:line-break/><text:a xlink:type="simple" xlink:href="https://www.product-compliance.net/doku.php?id=zusatzinformationen:lex_hn:p06:p06" text:style-name="Internet_20_link" text:visited-style-name="Visited_20_Internet_20_Link">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6780125196cm" style:rel-height="scale"><draw:image xlink:href="Pictures/458812bed36f46b0b7be2c71458827b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Quecksilb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L_.2017.137.01.0001.01.DEU" text:style-name="Internet_20_link" text:visited-style-name="Visited_20_Internet_20_Link">LINK</text:a><text:line-break/>Verordnung (EU) 2017/852 des Europäischen Parlaments und des Rates vom 17. Mai 2017 über Quecksilber und zur Aufhebung der Verordnung (EG) Nr. 1102/2008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7R0852-20260320" text:style-name="Internet_20_link" text:visited-style-name="Visited_20_Internet_20_Link">vom 20.03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3::21:35</meta:creation-date>
    <dc:creator>Generated</dc:creator>
    <dc:date>2026-08-29T23::21:35</dc:date>
    <dc:language>en-US</dc:language>
    <meta:editing-cycles>1</meta:editing-cycles>
    <meta:editing-duration>PT0S</meta:editing-duration>
    <dc:title>zusatzinformationen:lex_hn:p06:p06_16</dc:title>
  </office:meta>
</office:document-meta>
</file>