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3e9e35f5b9175ae2fe81b9466c7b83e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8:p08" text:style-name="Internet_20_link" text:visited-style-name="Visited_20_Internet_20_Link">Maschinen</text:a><text:line-break/><text:a xlink:type="simple" xlink:href="https://www.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64378612717cm" style:rel-height="scale"><draw:image xlink:href="Pictures/83e9e35f5b9175ae2fe81b9466c7b83e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ennzeichnung für Drahtseile, Ketten und Lasthak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L_.1973.335.01.0051.01.DEU" text:style-name="Internet_20_link" text:visited-style-name="Visited_20_Internet_20_Link">LINK</text:a><text:line-break/>Richtlinie 73/361/EWG des Rates vom 19. November 1973 zur Angleichung der Rechts- und Verwaltungsvorschriften der Mitgliedstaaten über Bescheinigungen und Kennzeichnungen für Drahtseile, Ketten und Lasthaken<text:line-break/></text:p>
      <text:p text:style-name="Text_20_body"><text:span text:style-name="Strong_20_Emphasis"><text:span text:style-name="">Diese Richtlinie wurde aufgehoben durch:</text:span></text:span><text:line-break/>
<text:a xlink:type="simple" xlink:href="https://eur-lex.europa.eu/legal-content/de/ALL/?uri=CELEX:32023R1230" text:style-name="Internet_20_link" text:visited-style-name="Visited_20_Internet_20_Link">LINK</text:a><text:line-break/>Verordnung (EU) 2023/1230 des Europäischen Parlaments und des Rates vom 14. Juni 2023 über Maschinen und zur Aufhebung der Richtlinie 2006/42/EG des Europäischen Parlaments und des Rates und der Richtlinie 73/361/EW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zuletzt <text:a xlink:type="simple" xlink:href="https://eur-lex.europa.eu/legal-content/DE/ALL/?uri=CELEX:01973L0361-20030605" text:style-name="Internet_20_link" text:visited-style-name="Visited_20_Internet_20_Link">vom 05.06.2003</text:a></text:p>
      <text:h text:style-name="Heading_20_3" text:outline-level="3"><text:bookmark-start text:name="__RefHeading___harmonisierte_europaeische_dokumente_normen_spezifikationen_regeln_etc_3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3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4"/><text:bookmark-start text:name="weitere_erlaeuterungen_und_besonderheiten"/>Weitere Erläuterungen und Besonderheiten<text:bookmark-end text:name="__RefHeading___weitere_erlaeuterungen_und_besonderheiten_4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7::41:17</meta:creation-date>
    <dc:creator>Generated</dc:creator>
    <dc:date>2026-08-27T17::41:17</dc:date>
    <dc:language>en-US</dc:language>
    <meta:editing-cycles>1</meta:editing-cycles>
    <meta:editing-duration>PT0S</meta:editing-duration>
    <dc:title>zusatzinformationen:lex_hn:p08:p08_11</dc:title>
  </office:meta>
</office:document-meta>
</file>