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Umweltschutz<text:line-break/>Nachhaltigkeit<text:line-break/>Klimaschutz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01" text:style-name="Internet_20_link" text:visited-style-name="Visited_20_Internet_20_Link">Vermeidung der Freisetzung von Kunststoffgranulat zur Verringerung der Umweltverschmutzung durch Mikroplastik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02" text:style-name="Internet_20_link" text:visited-style-name="Visited_20_Internet_20_Link">Gesamtenergieeffizienz von Gebäud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03" text:style-name="Internet_20_link" text:visited-style-name="Visited_20_Internet_20_Link">Verpflichtungen von Marktteilnehmern, die Holz und Holzerzeugnisse in Verkehr bring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04" text:style-name="Internet_20_link" text:visited-style-name="Visited_20_Internet_20_Link">Industrieemission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05" text:style-name="Internet_20_link" text:visited-style-name="Visited_20_Internet_20_Link">Europäisches Schadstofffreisetzungsregister]\\ (Industrieemissionsportal)]**  |
|...  | |@#d1eeee:**[[zusatzinformationen:lex_hn:p09:p09_06|Begrenzung der Emissionen bestimmter Schadstoffe aus mittelgroßen Feuerungsanlagen in die Luft ==&gt; auch bei p08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07" text:style-name="Internet_20_link" text:visited-style-name="Visited_20_Internet_20_Link">Einrichtung eines Klima-Sozialfonds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08" text:style-name="Internet_20_link" text:visited-style-name="Visited_20_Internet_20_Link">Luftqualität und saubere Luft für Europa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09" text:style-name="Internet_20_link" text:visited-style-name="Visited_20_Internet_20_Link">Bodenüberwachung und Bodenresilienz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0" text:style-name="Internet_20_link" text:visited-style-name="Visited_20_Internet_20_Link">Nachhaltigkeitsberichterstattung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1" text:style-name="Internet_20_link" text:visited-style-name="Visited_20_Internet_20_Link">Rahmen für Maßnahmen zur Stärkung des europäischen Ökosystems der Fertigung von Netto-Null-Technologi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2" text:style-name="Internet_20_link" text:visited-style-name="Visited_20_Internet_20_Link">Sorgfaltspflicht von Unternehmen im Hinblick auf Nachhaltigkeit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3" text:style-name="Internet_20_link" text:visited-style-name="Visited_20_Internet_20_Link">Verbot von in Zwangsarbeit hergestellten Produkten auf dem Unionsmarkt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4" text:style-name="Internet_20_link" text:visited-style-name="Visited_20_Internet_20_Link">Europäische umweltökonomische Gesamtrechnung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5" text:style-name="Internet_20_link" text:visited-style-name="Visited_20_Internet_20_Link">Strafrechtlicher Schutz der Umwelt\\  \\  Meeresverschmutzung durch Schiffe/ Sanktion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6" text:style-name="Internet_20_link" text:visited-style-name="Visited_20_Internet_20_Link">Bereitstellung bestimmter Rohstoffe und Erzeugnisse, die mit Entwaldung und Waldschädigung in Verbindung stehen, auf dem Unionsmarkt und ihre Ausfuhr aus der Unio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7" text:style-name="Internet_20_link" text:visited-style-name="Visited_20_Internet_20_Link">Wiederherstellung der Natur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8" text:style-name="Internet_20_link" text:visited-style-name="Visited_20_Internet_20_Link">Verbrennungsmotoren für nicht für den Straßenverkehr bestimmte mobile Maschinen und Geräte ==&gt; auch bei p08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9" text:style-name="Internet_20_link" text:visited-style-name="Visited_20_Internet_20_Link">Überwachung von in Betrieb befindlichen Verbrennungsmotoren in nicht für den Straßenverkehr bestimmten mobilen Maschinen und Geräten ==&gt; auch bei p08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20" text:style-name="Internet_20_link" text:visited-style-name="Visited_20_Internet_20_Link">Verbrennungsmotoren in stationären Anlagen ==&gt; auch bei p08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21" text:style-name="Internet_20_link" text:visited-style-name="Visited_20_Internet_20_Link">Verbrennungsmotoren in "großen" stationären Anlagen ==&gt; auch bei p08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22" text:style-name="Internet_20_link" text:visited-style-name="Visited_20_Internet_20_Link">Verpackungen und Verpackungsabfälle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23" text:style-name="Internet_20_link" text:visited-style-name="Visited_20_Internet_20_Link">Fluorierte Treibhausgase ==&gt; auch bei p06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24" text:style-name="Internet_20_link" text:visited-style-name="Visited_20_Internet_20_Link">Stoffe, die zum Abbau der Ozonschicht führen ==&gt; auch bei p06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03:06</meta:creation-date>
    <dc:creator>Generated</dc:creator>
    <dc:date>2026-08-27T18::03:06</dc:date>
    <dc:language>en-US</dc:language>
    <meta:editing-cycles>1</meta:editing-cycles>
    <meta:editing-duration>PT0S</meta:editing-duration>
    <dc:title>zusatzinformationen:lex_hn:p09:p09</dc:title>
  </office:meta>
</office:document-meta>
</file>