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dustrieemiss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L0075&amp;qid=1438600755556" text:style-name="Internet_20_link" text:visited-style-name="Visited_20_Internet_20_Link">LINK</text:a><text:line-break/>Richtlinie 2010/75/EU des Europäischen Parlaments und des Rates vom 24. November 2010 über Industrieemissionen (integrierte Vermeidung und Verminderung der Umweltverschmutz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L0075-20240804" text:style-name="Internet_20_link" text:visited-style-name="Visited_20_Internet_20_Link">vom 04.08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bundesumweltministerium.de/gesetz/gesetz-zur-umsetzung-der-richtlinie-ueber-industrieemissionen" text:style-name="Internet_20_link" text:visited-style-name="Visited_20_Internet_20_Link">LINK</text:a><text:line-break/>Gesetz zur Umsetzung der Richtlinie über Industrieemissionen</text:p>
      <text:h text:style-name="Heading_20_3" text:outline-level="3"><text:bookmark-start text:name="__RefHeading___durchfuehrungsrechtsakte_-_bvt_5"/><text:bookmark-start text:name="durchfuehrungsrechtsakte_-_bvt"/>Durchführungsrechtsakte - BVT<text:bookmark-end text:name="__RefHeading___durchfuehrungsrechtsakte_-_bvt_5"/><text:bookmark-end text:name="durchfuehrungsrechtsakte_-_bvt"/></text:h>
      <text:p text:style-name="Text_20_body">Durchführungsrechtsakte über Schlussfolgerungen zu den besten verfügbaren Techniken (BVT) und weiteren Festlegungen gemäß der Richtlinie 2010/75/EU über Industrieemissionen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chtsvorschrift</text:span> </text:p>
          </table:table-cell>
          <table:table-cell office:value-type="string" table:style-name="tablecell">
            <text:p text:style-name="tablealignleft"><text:span text:style-name="Strong_20_Emphasis">Bereich</text:span> </text:p>
          </table:table-cell>
          <table:table-cell office:value-type="string" table:style-name="tablecell">
            <text:p text:style-name="tablealignleft"><text:span text:style-name="Strong_20_Emphasis">ggf. Anmerkungen</text:span> </text:p>
          </table:table-cell>
        </table:table-row>
        <table:table-row>
          <table:table-cell office:value-type="string" table:style-name="tablecell">
            <text:p text:style-name="tablealignleft">(EU) 2018/1135 </text:p>
          </table:table-cell>
          <table:table-cell office:value-type="string" table:style-name="tablecell">
            <text:p text:style-name="tablealignleft"><text:span text:style-name="Strong_20_Emphasis">Berichtspflicht der Mitgliedstaaten über Industrieemission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2012/119/EU </text:p>
          </table:table-cell>
          <table:table-cell office:value-type="string" table:style-name="tablecell">
            <text:p text:style-name="tablealignleft"><text:span text:style-name="Strong_20_Emphasis">Ausarbeitung der BVT-Merkblätter und die entsprechenden Qualitätssicherungsmaßnahmen</text:span> 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2012/115/EU </text:p>
          </table:table-cell>
          <table:table-cell office:value-type="string" table:style-name="tablecell">
            <text:p text:style-name="tablealignleft"><text:span text:style-name="Strong_20_Emphasis">Bestimmungen zu den nationalen Übergangsplän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Ökonomische und medienübergreifende Effekt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Überwachung von Emissionen aus IE-Anlagen</text:span> </text:p>
          </table:table-cell>
          <table:table-cell office:value-type="string" table:style-name="tablecell">
            <text:p text:style-name="tablealignleft"> Info des European IPPC Bureau<text:line-break/>Referenzdokument</text:p>
          </table:table-cell>
        </table:table-row>
        <table:table-row>
          <table:table-cell office:value-type="string" table:style-name="tablecell">
            <text:p text:style-name="tablealignleft">(EU) 2018/1147 </text:p>
          </table:table-cell>
          <table:table-cell office:value-type="string" table:style-name="tablecell">
            <text:p text:style-name="tablealignleft"><text:span text:style-name="Strong_20_Emphasis">Abfallbehand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9/2010 </text:p>
          </table:table-cell>
          <table:table-cell office:value-type="string" table:style-name="tablecell">
            <text:p text:style-name="tablealignleft"><text:span text:style-name="Strong_20_Emphasis">Abfallverbrenn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6/902 </text:p>
          </table:table-cell>
          <table:table-cell office:value-type="string" table:style-name="tablecell">
            <text:p text:style-name="tablealignleft"><text:span text:style-name="Strong_20_Emphasis">Abwasser-/Abgasbehandlung und einheitliche Abwasser-/ Abgasmanagementsysteme in der Chemiebranch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427 </text:p>
          </table:table-cell>
          <table:table-cell office:value-type="string" table:style-name="tablecell">
            <text:p text:style-name="tablealignleft"><text:span text:style-name="Strong_20_Emphasis">Abgasmanagement- und -behandlungssysteme in der Chemiebranch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732/EU </text:p>
          </table:table-cell>
          <table:table-cell office:value-type="string" table:style-name="tablecell">
            <text:p text:style-name="tablealignleft"><text:span text:style-name="Strong_20_Emphasis">Chloralkali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135/EU </text:p>
          </table:table-cell>
          <table:table-cell office:value-type="string" table:style-name="tablecell">
            <text:p text:style-name="tablealignleft"><text:span text:style-name="Strong_20_Emphasis">Eisen- und Stahl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110 </text:p>
          </table:table-cell>
          <table:table-cell office:value-type="string" table:style-name="tablecell">
            <text:p text:style-name="tablealignleft"><text:span text:style-name="Strong_20_Emphasis">Eisenmetallverarbeitungs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249/EU </text:p>
          </table:table-cell>
          <table:table-cell office:value-type="string" table:style-name="tablecell">
            <text:p text:style-name="tablealignleft"><text:span text:style-name="Strong_20_Emphasis">Festlegung der Zeitabschnitte des An- und Abfahrens von Feuerungsanlag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anorganischen Grundchemikalien</text:span> </text:p>
          </table:table-cell>
          <table:table-cell office:value-type="string" table:style-name="tablecell">
            <text:p text:style-name="tablealignleft"><text:span text:style-name="underline">Großhersteller</text:span><text:line-break/>Info des European IPPC Bureau<text:line-break/><text:span text:style-name="underline">Ammoniak, Säuren, Düngemittel</text:span><text:line-break/>Info des European IPPC Bureau<text:line-break/>Merkblätter/ Referenzdokumente<text:line-break/><text:span text:style-name="underline">Feststoffe und Andere</text:span><text:line-break/>Info des European IPPC Bureau<text:line-break/>Merkblätter/ Referenzdokumente<text:line-break/><text:span text:style-name="underline">Spezialchemie</text:span><text:line-break/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7/2117 </text:p>
          </table:table-cell>
          <table:table-cell office:value-type="string" table:style-name="tablecell">
            <text:p text:style-name="tablealignleft"><text:span text:style-name="Strong_20_Emphasis">Herstellung von organischen Grundchemikali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organischen Feinchemikal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5/2119 </text:p>
          </table:table-cell>
          <table:table-cell office:value-type="string" table:style-name="tablecell">
            <text:p text:style-name="tablealignleft"><text:span text:style-name="Strong_20_Emphasis">Holzwerkstoff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Energieeffizienz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84/EU </text:p>
          </table:table-cell>
          <table:table-cell office:value-type="string" table:style-name="tablecell">
            <text:p text:style-name="tablealignleft"><text:span text:style-name="Strong_20_Emphasis">Gerben von Häuten und Fell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2/134/EU </text:p>
          </table:table-cell>
          <table:table-cell office:value-type="string" table:style-name="tablecell">
            <text:p text:style-name="tablealignleft"><text:span text:style-name="Strong_20_Emphasis">Glasherstel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1/2326<text:line-break/>(EU) 2017/1442 </text:p>
          </table:table-cell>
          <table:table-cell office:value-type="string" table:style-name="tablecell">
            <text:p text:style-name="tablealignleft"><text:span text:style-name="Strong_20_Emphasis">Großfeuerungsanlag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Industrielle Kühlsystem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7/302 </text:p>
          </table:table-cell>
          <table:table-cell office:value-type="string" table:style-name="tablecell">
            <text:p text:style-name="tablealignleft"><text:span text:style-name="Strong_20_Emphasis">Intensivhaltung oder -aufzucht von Geflügel oder Schwein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Keramik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Lagerung gefährlicher Substanzen und staubender Güter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768/EU </text:p>
          </table:table-cell>
          <table:table-cell office:value-type="string" table:style-name="tablecell">
            <text:p text:style-name="tablealignleft"><text:span text:style-name="Strong_20_Emphasis">Emissionsmanagementtechniken in Mineralöl- und Gasraffinerien</text:span> 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(EU) 2019/2031 </text:p>
          </table:table-cell>
          <table:table-cell office:value-type="string" table:style-name="tablecell">
            <text:p text:style-name="tablealignleft"><text:span text:style-name="Strong_20_Emphasis">Nahrungsmittel-, Getränke- und Milch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16/1032 </text:p>
          </table:table-cell>
          <table:table-cell office:value-type="string" table:style-name="tablecell">
            <text:p text:style-name="tablealignleft"><text:span text:style-name="Strong_20_Emphasis">Nichteisenmetall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Behandlung von Oberflächen aus Metall oder Kunststoff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0/2009 </text:p>
          </table:table-cell>
          <table:table-cell office:value-type="string" table:style-name="tablecell">
            <text:p text:style-name="tablealignleft"><text:span text:style-name="Strong_20_Emphasis">Behandlung von Oberflächen unter Verwendung von organischen Lösungsmittel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— </text:p>
          </table:table-cell>
          <table:table-cell office:value-type="string" table:style-name="tablecell">
            <text:p text:style-name="tablealignleft"><text:span text:style-name="Strong_20_Emphasis">Herstellung von Polymer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738/EU </text:p>
          </table:table-cell>
          <table:table-cell office:value-type="string" table:style-name="tablecell">
            <text:p text:style-name="tablealignleft"><text:span text:style-name="Strong_20_Emphasis">Raffinieren von Mineralöl und Gas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3/2749 </text:p>
          </table:table-cell>
          <table:table-cell office:value-type="string" table:style-name="tablecell">
            <text:p text:style-name="tablealignleft"><text:span text:style-name="Strong_20_Emphasis">Schlachtanlagen und Anlagen zur Verarbeitung tierischer Nebenprodukte und/oder essbarer Schlachtnebenprodukt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4/2974 </text:p>
          </table:table-cell>
          <table:table-cell office:value-type="string" table:style-name="tablecell">
            <text:p text:style-name="tablealignleft"><text:span text:style-name="Strong_20_Emphasis">Schmieden und Gießere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(EU) 2022/2508 </text:p>
          </table:table-cell>
          <table:table-cell office:value-type="string" table:style-name="tablecell">
            <text:p text:style-name="tablealignleft"><text:span text:style-name="Strong_20_Emphasis">Textil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4/687/EU </text:p>
          </table:table-cell>
          <table:table-cell office:value-type="string" table:style-name="tablecell">
            <text:p text:style-name="tablealignleft"><text:span text:style-name="Strong_20_Emphasis">Herstellung von Zellstoff, Papier und Karto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2013/163/EU </text:p>
          </table:table-cell>
          <table:table-cell office:value-type="string" table:style-name="tablecell">
            <text:p text:style-name="tablealignleft"><text:span text:style-name="Strong_20_Emphasis">Herstellung von Zement, Kalk und Magnesiumoxid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…</text:span> </text:p>
          </table:table-cell>
          <table:table-cell office:value-type="string" table:style-name="tablecell">
            <text:p text:style-name="tablealignleft">…</text:p>
          </table:table-cell>
        </table:table-row>
      </table:table>
      <text:h text:style-name="Heading_20_3" text:outline-level="3"><text:bookmark-start text:name="__RefHeading___leitlinienumsetzungshilfeninformationen_6"/><text:bookmark-start text:name="leitlinienumsetzungshilfeninformationen"/>Leitlinien; Umsetzungshilfen; Informationen<text:bookmark-end text:name="__RefHeading___leitlinienumsetzungshilfeninformationen_6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7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7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8"/><text:bookmark-start text:name="weitere_erlaeuterungen_und_besonderheiten"/>Weitere Erläuterungen und Besonderheiten<text:bookmark-end text:name="__RefHeading___weitere_erlaeuterungen_und_besonderheiten_8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7:10</meta:creation-date>
    <dc:creator>Generated</dc:creator>
    <dc:date>2026-08-27T17::47:10</dc:date>
    <dc:language>en-US</dc:language>
    <meta:editing-cycles>1</meta:editing-cycles>
    <meta:editing-duration>PT0S</meta:editing-duration>
    <dc:title>zusatzinformationen:lex_hn:p09:p09_04</dc:title>
  </office:meta>
</office:document-meta>
</file>