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f73ffe4c8978a07eb2bfd867dcb72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s Schadstofffreisetzungsregister (Inbdustrieemissionsportal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6R0166&amp;qid=1714989964799" text:style-name="Internet_20_link" text:visited-style-name="Visited_20_Internet_20_Link">LINK</text:a><text:line-break/>Verordnung (EG) Nr. 166/2006 des Europäischen Parlaments und des Rates vom 18. Januar 2006 über die Schaffung eines Europäischen Schadstofffreisetzungs- und -verbringungsregisters und zur Änderung der Richtlinien 91/689/EWG und 96/61/EG des Rat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6R0166-20200101" text:style-name="Internet_20_link" text:visited-style-name="Visited_20_Internet_20_Link">vom 01.01.2020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span text:style-name="Strong_20_Emphasis">im Wesentlichen ab dem 01.01.2028 anwendbar:</text:span><text:line-break/>
<text:a xlink:type="simple" xlink:href="https://eur-lex.europa.eu/legal-content/DE/ALL/?uri=CELEX:32024R1244&amp;qid=1714989925493" text:style-name="Internet_20_link" text:visited-style-name="Visited_20_Internet_20_Link">LINK</text:a><text:line-break/>Verordnung (EU) 2024/1244 es Europäischen Parlaments und des Rates vom 24. April 2024 über die Berichterstattung über Umweltdaten von Industrieanlagen, zur Einrichtung eines Industrieemissionsportals und zur Aufhebung der Verordnung (EG) Nr. 166/2006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0::20:08</meta:creation-date>
    <dc:creator>Generated</dc:creator>
    <dc:date>2026-08-29T00::20:08</dc:date>
    <dc:language>en-US</dc:language>
    <meta:editing-cycles>1</meta:editing-cycles>
    <meta:editing-duration>PT0S</meta:editing-duration>
    <dc:title>zusatzinformationen:lex_hn:p09:p09_05</dc:title>
  </office:meta>
</office:document-meta>
</file>