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dac4aa78416231bc4d0aa6ca54b553b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9:p09" text:style-name="Internet_20_link" text:visited-style-name="Visited_20_Internet_20_Link">Umweltschutz</text:a><text:line-break/><text:a xlink:type="simple" xlink:href="https://www.product-compliance.net/doku.php?id=zusatzinformationen:lex_hn:p09:p09" text:style-name="Internet_20_link" text:visited-style-name="Visited_20_Internet_20_Link">Nachhaltigkeit</text:a><text:line-break/><text:a xlink:type="simple" xlink:href="https://www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dac4aa78416231bc4d0aa6ca54b553b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inrichtung eines Klima-Sozialfonds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3R0955&amp;qid=1703000799555" text:style-name="Internet_20_link" text:visited-style-name="Visited_20_Internet_20_Link">LINK</text:a><text:line-break/>Verordnung (EU) 2023/955 des Europäischen Parlaments und des Rates vom 10. Mai 2023 zur Einrichtung eines Klima-Sozialfonds und zur Änderung der Verordnung (EU) 2021/1060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3R0955-20240630" text:style-name="Internet_20_link" text:visited-style-name="Visited_20_Internet_20_Link">vom 30.06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2::48:50</meta:creation-date>
    <dc:creator>Generated</dc:creator>
    <dc:date>2026-08-27T12::48:50</dc:date>
    <dc:language>en-US</dc:language>
    <meta:editing-cycles>1</meta:editing-cycles>
    <meta:editing-duration>PT0S</meta:editing-duration>
    <dc:title>zusatzinformationen:lex_hn:p09:p09_07</dc:title>
  </office:meta>
</office:document-meta>
</file>