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610f7fa44a6cd8dc0cffefd079803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4610f7fa44a6cd8dc0cffefd079803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Luftqualität und saubere Luft für Europa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dem 12.12.2026 anwendbar:</text:span><text:line-break/>
<text:a xlink:type="simple" xlink:href="https://eur-lex.europa.eu/legal-content/DE/ALL/?uri=CELEX:32024L2881&amp;qid=1732260888852" text:style-name="Internet_20_link" text:visited-style-name="Visited_20_Internet_20_Link">LINK</text:a><text:line-break/>Richtlinie (EU) 2024/2881 des Europäischen Parlaments und des Rates vom 23. Oktober 2024 über Luftqualität und saubere Luft für Europa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00:03</meta:creation-date>
    <dc:creator>Generated</dc:creator>
    <dc:date>2026-08-26T04::00:03</dc:date>
    <dc:language>en-US</dc:language>
    <meta:editing-cycles>1</meta:editing-cycles>
    <meta:editing-duration>PT0S</meta:editing-duration>
    <dc:title>zusatzinformationen:lex_hn:p09:p09_08</dc:title>
  </office:meta>
</office:document-meta>
</file>