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png" manifest:full-path="Pictures/3738a0dddbf452104628cd6b4a14514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zusatzinformationen:start" text:style-name="Internet_20_link" text:visited-style-name="Visited_20_Internet_20_Link">Informationsseite</text:a><text:line-break/><text:line-break/><text:a xlink:type="simple" xlink:href="https://www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9:p09_09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ww.product-compliance.net/doku.php?id=zusatzinformationen:lex_hn:p09:p09" text:style-name="Internet_20_link" text:visited-style-name="Visited_20_Internet_20_Link">Umweltschutz</text:a><text:line-break/><text:a xlink:type="simple" xlink:href="https://www.product-compliance.net/doku.php?id=zusatzinformationen:lex_hn:p09:p09" text:style-name="Internet_20_link" text:visited-style-name="Visited_20_Internet_20_Link">Nachhaltigkeit</text:a><text:line-break/><text:a xlink:type="simple" xlink:href="https://www.product-compliance.net/doku.php?id=zusatzinformationen:lex_hn:p09:p09" text:style-name="Internet_20_link" text:visited-style-name="Visited_20_Internet_20_Link">Klimaschutz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4820303550974cm" style:rel-height="scale"><draw:image xlink:href="Pictures/3738a0dddbf452104628cd6b4a145148.pn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Bodenüberwachung und Bodenresilienz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span text:style-name="Strong_20_Emphasis">im Wesentlichen ab dem 17.12.2028 anwendbar:</text:span><text:line-break/>
<text:a xlink:type="simple" xlink:href="https://eur-lex.europa.eu/legal-content/DE/ALL/?uri=CELEX:32025L2360&amp;qid=1764249589582" text:style-name="Internet_20_link" text:visited-style-name="Visited_20_Internet_20_Link">LINK</text:a><text:line-break/>Richtlinie (EU) 2025/2360 des Europäischen Parlaments und des Rates vom 12. November 2025 zur Bodenüberwachung und für Bodenresilienz (Bodenüberwachungsgesetz)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—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<text:a xlink:type="simple" xlink:href="https://www.product-compliance.net/doku.php?id=zusatzinformationen:lex_hn:p09" text:style-name="Internet_20_link" text:visited-style-name="Visited_20_Internet_20_Link">LINK</text:a><text:line-break/>…</text:p>
      <text:h text:style-name="Heading_20_3" text:outline-level="3"><text:bookmark-start text:name="__RefHeading___durchfuehrungsrechtsakteleitlinienumsetzungshilfeninformationen_5"/><text:bookmark-start text:name="durchfuehrungsrechtsakteleitlinienumsetzungshilfeninformationen"/>Durchführungsrechtsakte; Leitlinien; Umsetzungshilfen; Informationen<text:bookmark-end text:name="__RefHeading___durchfuehrungsrechtsakteleitlinienumsetzungshilfeninformationen_5"/><text:bookmark-end text:name="durchfuehrungsrechtsakte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09::29:17</meta:creation-date>
    <dc:creator>Generated</dc:creator>
    <dc:date>2026-08-28T09::29:17</dc:date>
    <dc:language>en-US</dc:language>
    <meta:editing-cycles>1</meta:editing-cycles>
    <meta:editing-duration>PT0S</meta:editing-duration>
    <dc:title>zusatzinformationen:lex_hn:p09:p09_09</dc:title>
  </office:meta>
</office:document-meta>
</file>