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1d29c4109345b4874ccd4255dae7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27864583333cm" style:rel-height="scale"><draw:image xlink:href="Pictures/1b1d29c4109345b4874ccd4255dae7a1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Nachhaltigkeitsberichterstattung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2L2464" text:style-name="Internet_20_link" text:visited-style-name="Visited_20_Internet_20_Link">LINK</text:a><text:line-break/>Richtlinie (EU) 2022/2464 des Europäischen Parlaments und des Rates vom 14. Dezember 2022 zur Änderung der <text:a xlink:type="simple" xlink:href="https://eur-lex.europa.eu/legal-content/DE/ALL/?uri=CELEX:32014R0537&amp;qid=1714991614011" text:style-name="Internet_20_link" text:visited-style-name="Visited_20_Internet_20_Link">Verordnung (EU) Nr. 537/2014</text:a> und der Richtlinien <text:a xlink:type="simple" xlink:href="https://eur-lex.europa.eu/legal-content/DE/ALL/?uri=CELEX:32004L0109&amp;qid=1714991664915" text:style-name="Internet_20_link" text:visited-style-name="Visited_20_Internet_20_Link">2004/109/EG</text:a>, <text:a xlink:type="simple" xlink:href="https://eur-lex.europa.eu/legal-content/DE/ALL/?uri=CELEX:32006L0043&amp;qid=1714991782121" text:style-name="Internet_20_link" text:visited-style-name="Visited_20_Internet_20_Link">2006/43/EG</text:a> und <text:a xlink:type="simple" xlink:href="https://eur-lex.europa.eu/legal-content/DE/ALL/?uri=CELEX:32013L0034&amp;qid=1714991849419" text:style-name="Internet_20_link" text:visited-style-name="Visited_20_Internet_20_Link">2013/34/EU</text:a> hinsichtlich der Nachhaltigkeitsberichterstattung von Unternehm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CELEX:32025H1710&amp;qid=1755153962063" text:style-name="Internet_20_link" text:visited-style-name="Visited_20_Internet_20_Link">LINK</text:a><text:line-break/>Empfehlung (EU) 2025/1710 der Kommission vom 30. Juli 2025 für einen Standard für die freiwillige Nachhaltigkeitsberichterstattung kleiner und mittlerer Unternehmen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4::08:35</meta:creation-date>
    <dc:creator>Generated</dc:creator>
    <dc:date>2026-08-29T14::08:35</dc:date>
    <dc:language>en-US</dc:language>
    <meta:editing-cycles>1</meta:editing-cycles>
    <meta:editing-duration>PT0S</meta:editing-duration>
    <dc:title>zusatzinformationen:lex_hn:p09:p09_10</dc:title>
  </office:meta>
</office:document-meta>
</file>