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e1e8bc4e6c7b399a08b27fd2ece1b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://www.product-compliance.net/doku.php?id=start" text:style-name="Internet_20_link" text:visited-style-name="Visited_20_Internet_20_Link">Startseite</text:a><text:line-break/><text:line-break/><text:a xlink:type="simple" xlink:href="http://www.product-compliance.net/doku.php?id=zusatzinformationen:start" text:style-name="Internet_20_link" text:visited-style-name="Visited_20_Internet_20_Link">Informationsseite</text:a><text:line-break/><text:line-break/><text:a xlink:type="simple" xlink:href="http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://www.product-compliance.net/doku.php?id=zusatzinformationen:lex_hn:p09:p09" text:style-name="Internet_20_link" text:visited-style-name="Visited_20_Internet_20_Link">Umweltschutz</text:a><text:line-break/><text:a xlink:type="simple" xlink:href="http://www.product-compliance.net/doku.php?id=zusatzinformationen:lex_hn:p09:p09" text:style-name="Internet_20_link" text:visited-style-name="Visited_20_Internet_20_Link">Nachhaltigkeit</text:a><text:line-break/><text:a xlink:type="simple" xlink:href="http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77214452214cm" style:rel-height="scale"><draw:image xlink:href="Pictures/7e1e8bc4e6c7b399a08b27fd2ece1b15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Rahmen für Maßnahmen zur Stärkung des europäischen Ökosystems der Fertigung von Netto-Null-Technologi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1735&amp;qid=1753854269162" text:style-name="Internet_20_link" text:visited-style-name="Visited_20_Internet_20_Link">LINK</text:a><text:line-break/>Verordnung (EU) 2024/1735 des Europäischen Parlaments und des Rates vom 13. Juni 2024 zur Schaffung eines Rahmens für Maßnahmen zur Stärkung des europäischen Ökosystems der Fertigung von Netto-Null-Technologien und zur Änderung der Verordnung (EU) 2018/1724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24R1735-20250817" text:style-name="Internet_20_link" text:visited-style-name="Visited_20_Internet_20_Link">vom 17.08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51:24</meta:creation-date>
    <dc:creator>Generated</dc:creator>
    <dc:date>2026-08-28T08::51:24</dc:date>
    <dc:language>en-US</dc:language>
    <meta:editing-cycles>1</meta:editing-cycles>
    <meta:editing-duration>PT0S</meta:editing-duration>
    <dc:title>zusatzinformationen:lex_hn:p09:p09_11</dc:title>
  </office:meta>
</office:document-meta>
</file>