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08fe91c63b36a57f805e34b3465075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697222222222cm" style:rel-height="scale"><draw:image xlink:href="Pictures/308fe91c63b36a57f805e34b3465075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orgfaltspflicht von Unternehmen im Hinblick auf Nachhaltigk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4::13:04</meta:creation-date>
    <dc:creator>Generated</dc:creator>
    <dc:date>2026-08-28T14::13:04</dc:date>
    <dc:language>en-US</dc:language>
    <meta:editing-cycles>1</meta:editing-cycles>
    <meta:editing-duration>PT0S</meta:editing-duration>
    <dc:title>zusatzinformationen:lex_hn:p09:p09_12</dc:title>
  </office:meta>
</office:document-meta>
</file>