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a5c989a41d428386b7f0c975235c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3ca5c989a41d428386b7f0c975235c6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ot von in Zwangsarbeit hergestellten Produkten auf dem Unions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dem 14.12.2027 anwendbar:</text:span><text:line-break/>
<text:a xlink:type="simple" xlink:href="https://eur-lex.europa.eu/legal-content/DE/ALL/?uri=CELEX:32024R3015&amp;qid=1734947399430" text:style-name="Internet_20_link" text:visited-style-name="Visited_20_Internet_20_Link">LINK</text:a><text:line-break/>Verordnung (EU) 2024/3015 des Europäischen Parlaments und des Rates vom 27. November 2024 über ein Verbot von in Zwangsarbeit hergestellten Produkten auf dem Unionsmarkt sowie zur Änderung der Richtlinie (EU) 2019/193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vorgezogene Anwendbarkeit von Artikel 5 Absatz 3, Artikel 7, Artikel 8, Artikel 9 Absatz 2, Artikel 11, Artikel 33, Artikel 35 und Artikel 37 Absatz 3 <text:span text:style-name="Strong_20_Emphasis">seit dem 13.12.2024</text:span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6R0903&amp;qid=1781784395477" text:style-name="Internet_20_link" text:visited-style-name="Visited_20_Internet_20_Link">LINK</text:a><text:line-break/>Durchführungsverordnung (EU) 2026/903 der Kommission vom 24. April 2026 zur Festlegung der Einzelheiten und Funktionen des Informations- und Kommunikationssystems für die Zwecke der Verordnung (EU) 2024/3015 des Europäischen Parlaments und des Rates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7::22:51</meta:creation-date>
    <dc:creator>Generated</dc:creator>
    <dc:date>2026-08-27T07::22:51</dc:date>
    <dc:language>en-US</dc:language>
    <meta:editing-cycles>1</meta:editing-cycles>
    <meta:editing-duration>PT0S</meta:editing-duration>
    <dc:title>zusatzinformationen:lex_hn:p09:p09_13</dc:title>
  </office:meta>
</office:document-meta>
</file>