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4168566252ef2d295b4414c0341c5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828125cm" style:rel-height="scale"><draw:image xlink:href="Pictures/44168566252ef2d295b4414c0341c5c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 umweltökonomische Gesamtrechn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1R0691&amp;qid=1703001278356" text:style-name="Internet_20_link" text:visited-style-name="Visited_20_Internet_20_Link">LINK</text:a><text:line-break/>Verordnung (EU) Nr. 691/2011 des Europäischen Parlaments und des Rates vom 6. Juli 2011 über europäische umweltökonomische Gesamtrechnun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1R0691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2::10:20</meta:creation-date>
    <dc:creator>Generated</dc:creator>
    <dc:date>2026-08-27T22::10:20</dc:date>
    <dc:language>en-US</dc:language>
    <meta:editing-cycles>1</meta:editing-cycles>
    <meta:editing-duration>PT0S</meta:editing-duration>
    <dc:title>zusatzinformationen:lex_hn:p09:p09_14</dc:title>
  </office:meta>
</office:document-meta>
</file>