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f0c0f2db907cb67b9a2ed00975222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5386096014493cm" style:rel-height="scale"><draw:image xlink:href="Pictures/cf0c0f2db907cb67b9a2ed009752222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reitstellung bestimmter Rohstoffe und Erzeugnisse, die mit Entwaldung und Waldschädigung in Verbindung stehen, auf dem Unionsmarkt und ihre Ausfuhr aus der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text:line-break/>
<text:a xlink:type="simple" xlink:href="https://www.product-compliance.net/doku.php?id=zusatzinformationen:lex_hn:p09" text:style-name="Internet_20_link" text:visited-style-name="Visited_20_Internet_20_Link">LINK</text:a><text:line-break/>…<text:line-break/>
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0::48:00</meta:creation-date>
    <dc:creator>Generated</dc:creator>
    <dc:date>2026-08-31T00::48:00</dc:date>
    <dc:language>en-US</dc:language>
    <meta:editing-cycles>1</meta:editing-cycles>
    <meta:editing-duration>PT0S</meta:editing-duration>
    <dc:title>zusatzinformationen:lex_hn:p09:p09_16</dc:title>
  </office:meta>
</office:document-meta>
</file>