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697a634d528c1087d3b82c8bc879ea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09:p09" text:style-name="Internet_20_link" text:visited-style-name="Visited_20_Internet_20_Link">Umweltschutz</text:a><text:line-break/><text:a xlink:type="simple" xlink:href="https://www.product-compliance.net/doku.php?id=zusatzinformationen:lex_hn:p09:p09" text:style-name="Internet_20_link" text:visited-style-name="Visited_20_Internet_20_Link">Nachhaltigkeit</text:a><text:line-break/><text:a xlink:type="simple" xlink:href="https://www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6396713615023cm" style:rel-height="scale"><draw:image xlink:href="Pictures/b697a634d528c1087d3b82c8bc879ea2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Wiederherstellung der Natu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text:line-break/>
<text:a xlink:type="simple" xlink:href="https://www.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2::48:02</meta:creation-date>
    <dc:creator>Generated</dc:creator>
    <dc:date>2026-08-27T12::48:02</dc:date>
    <dc:language>en-US</dc:language>
    <meta:editing-cycles>1</meta:editing-cycles>
    <meta:editing-duration>PT0S</meta:editing-duration>
    <dc:title>zusatzinformationen:lex_hn:p09:p09_17</dc:title>
  </office:meta>
</office:document-meta>
</file>