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b3755deedfb87dd655c2bf42b93db66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zusatzinformationen:start" text:style-name="Internet_20_link" text:visited-style-name="Visited_20_Internet_20_Link">Informationsseite</text:a><text:line-break/><text:line-break/><text:a xlink:type="simple" xlink:href="https://www.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9:p09_18"/>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ww.product-compliance.net/doku.php?id=zusatzinformationen:lex_hn:p09:p09" text:style-name="Internet_20_link" text:visited-style-name="Visited_20_Internet_20_Link">Umweltschutz, Nachhaltigkeit, Klimaschutz</text:a><text:line-break/><text:a xlink:type="simple" xlink:href="https://www.product-compliance.net/doku.php?id=zusatzinformationen:lex_hn:p12:p12" text:style-name="Internet_20_link" text:visited-style-name="Visited_20_Internet_20_Link">Recycling, Abfälle</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4768560606061cm" style:rel-height="scale"><draw:image xlink:href="Pictures/b3755deedfb87dd655c2bf42b93db663.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Auswirkungen von Kunststoffen auf die Natur</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19L0904&amp;qid=1782973722407" text:style-name="Internet_20_link" text:visited-style-name="Visited_20_Internet_20_Link">LINK</text:a><text:line-break/>Richtlinie (EU) 2019/904 des Europäischen Parlaments und des Rates vom 5. Juni 2019 über die Verringerung der Auswirkungen bestimmter Kunststoffprodukte auf die Umwelt</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19L0904-20260812&amp;qid=1782973722407" text:style-name="Internet_20_link" text:visited-style-name="Visited_20_Internet_20_Link">vom 12.08.2026</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a xlink:type="simple" xlink:href="https://eur-lex.europa.eu/legal-content/DE/TXT/HTML/?uri=CELEX:52025PC0983" text:style-name="Internet_20_link" text:visited-style-name="Visited_20_Internet_20_Link">LINK</text:a><text:line-break/>Vorschlag für eine RICHTLINIE DES EUROPÄISCHEN PARLAMENTS UND DES RATES zur Aussetzung der Anwendung der Vorschriften über die Benennung von Bevollmächtigten für die erweiterte Herstellerverantwortung für Abfälle, Elektro- und Elektronik-Altgeräte und Einwegkunststoffabfälle</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auch mit Abfallgesetzgebung des Bundes und der Länder</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a xlink:type="simple" xlink:href="https://eur-lex.europa.eu/legal-content/DE/ALL/?uri=OJ:L_202601425" text:style-name="Internet_20_link" text:visited-style-name="Visited_20_Internet_20_Link">LINK</text:a><text:line-break/>Durchführungsbeschluss (EU) 2026/1425 der Kommission vom 30. Juni 2026 mit Vorschriften für die Anwendung der Richtlinie (EU) 2019/904 des Europäischen Parlaments und des Rates in Bezug auf die Berechnung, die Überprüfung und die Übermittlung von Daten über den Gehalt an recyceltem Kunststoff in Einweggetränkeflaschen aus Kunststoff sowie zur Aufhebung des Durchführungsbeschlusses (EU) 2023/2683 der Kommission</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15::12:13</meta:creation-date>
    <dc:creator>Generated</dc:creator>
    <dc:date>2026-08-27T15::12:13</dc:date>
    <dc:language>en-US</dc:language>
    <meta:editing-cycles>1</meta:editing-cycles>
    <meta:editing-duration>PT0S</meta:editing-duration>
    <dc:title>zusatzinformationen:lex_hn:p09:p09_18</dc:title>
  </office:meta>
</office:document-meta>
</file>