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22783ecdcc6bce73a6034e38d7a94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1:p11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1:p11" text:style-name="Internet_20_link" text:visited-style-name="Visited_20_Internet_20_Link">Anlagenbau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322783ecdcc6bce73a6034e38d7a94b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infache Druckbehälte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29&amp;qid=1433583341538" text:style-name="Internet_20_link" text:visited-style-name="Visited_20_Internet_20_Link">LINK</text:a><text:line-break/>Richtlinie 2014/29/EU des Europäischen Parlaments und des Rates vom 26. Februar 2014 zur Harmonisierung der Rechtsvorschriften der Mitgliedstaaten über die Bereitstellung einfacher Druckbehälter auf dem Markt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4L0029-20260530" text:style-name="Internet_20_link" text:visited-style-name="Visited_20_Internet_20_Link">vom 30.05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prodsg2011v_6/index.html" text:style-name="Internet_20_link" text:visited-style-name="Visited_20_Internet_20_Link">LINK</text:a><text:line-break/>Sechste Verordnung zum Produktsicherheitsgesetz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single-market-economy.ec.europa.eu/sectors/pressure-equipment-and-gas-appliances/pressure-equipment-sector_en" text:style-name="Internet_20_link" text:visited-style-name="Visited_20_Internet_20_Link">Informationen</text:a> der Europäischen Kommission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www.product-compliance.net/lib/exe/fetch.php?media=zusatzinformationen:lex_hn:p11:10190.pdf" text:style-name="Internet_20_link" text:visited-style-name="Visited_20_Internet_20_Link">Basisliste</text:a></text:span>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41:22</meta:creation-date>
    <dc:creator>Generated</dc:creator>
    <dc:date>2026-08-27T17::41:22</dc:date>
    <dc:language>en-US</dc:language>
    <meta:editing-cycles>1</meta:editing-cycles>
    <meta:editing-duration>PT0S</meta:editing-duration>
    <dc:title>zusatzinformationen:lex_hn:p11:p11_02</dc:title>
  </office:meta>
</office:document-meta>
</file>