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a43f6d0079d5e3be7958663ed2a239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1:p11" text:style-name="Internet_20_link" text:visited-style-name="Visited_20_Internet_20_Link">Anlagenbau</text:a><text:line-break/><text:a xlink:type="simple" xlink:href="https://www.product-compliance.net/doku.php?id=zusatzinformationen:lex_hn:p15:p15" text:style-name="Internet_20_link" text:visited-style-name="Visited_20_Internet_20_Link">Ökodesign, 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06556372549cm" style:rel-height="scale"><draw:image xlink:href="Pictures/4a43f6d0079d5e3be7958663ed2a239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Warmwasserheizkessel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92L0042&amp;qid=1432652233953" text:style-name="Internet_20_link" text:visited-style-name="Visited_20_Internet_20_Link">LINK</text:a><text:line-break/>Richtlinie 92/42/EWG des Rates vom 21. Mai 1992 über die Wirkungsgrade von mit flüssigen oder gasförmigen Brennstoffen beschickten neuen Warmwasserheizkesseln<text:line-break/></text:p>
      <text:p text:style-name="Text_20_body"><text:span text:style-name="Strong_20_Emphasis"><text:span text:style-name="">Diese Richtlinie ist jedoch weitgehend aufgehoben durch:</text:span></text:span><text:line-break/>
<text:a xlink:type="simple" xlink:href="https://eur-lex.europa.eu/legal-content/DE/ALL/?uri=CELEX:32013R0813&amp;qid=1432652233953" text:style-name="Internet_20_link" text:visited-style-name="Visited_20_Internet_20_Link">LINK</text:a><text:line-break/>Verordnung (EU) Nr. 813/2013 der Kommission vom 2. August 2013 zur Durchführung der Richtlinie 2009/125/EG des Europäischen Parlaments und des Rates im Hinblick auf die Festlegung von Anforderungen an die umweltgerechte Gestaltung von Raumheizgeräten und Kombiheizgeräten 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92L0042-20130926" text:style-name="Internet_20_link" text:visited-style-name="Visited_20_Internet_20_Link">vom 26.09.2013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weitgehend aufgegangen in:<text:line-break/>
<text:a xlink:type="simple" xlink:href="https://www.gesetze-im-internet.de/geg/" text:style-name="Internet_20_link" text:visited-style-name="Visited_20_Internet_20_Link">LINK</text:a><text:line-break/>Gesetz zur Einsparung von Energie und zur Nutzung erneuerbarer Energien zur Wärme- und Kälteerzeugung in Gebäud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50:23</meta:creation-date>
    <dc:creator>Generated</dc:creator>
    <dc:date>2026-08-26T08::50:23</dc:date>
    <dc:language>en-US</dc:language>
    <meta:editing-cycles>1</meta:editing-cycles>
    <meta:editing-duration>PT0S</meta:editing-duration>
    <dc:title>zusatzinformationen:lex_hn:p11:p11_05</dc:title>
  </office:meta>
</office:document-meta>
</file>