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1c60244767cb2022d82025180b17f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://www.product-compliance.net/doku.php?id=start" text:style-name="Internet_20_link" text:visited-style-name="Visited_20_Internet_20_Link">Startseite</text:a><text:line-break/><text:line-break/><text:a xlink:type="simple" xlink:href="http://www.product-compliance.net/doku.php?id=zusatzinformationen:start" text:style-name="Internet_20_link" text:visited-style-name="Visited_20_Internet_20_Link">Informationsseite</text:a><text:line-break/><text:line-break/><text:a xlink:type="simple" xlink:href="http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://www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18137254902cm" style:rel-height="scale"><draw:image xlink:href="Pictures/b1c60244767cb2022d82025180b17f4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Ortsbewegliche Druck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L0035&amp;qid=1714991497671" text:style-name="Internet_20_link" text:visited-style-name="Visited_20_Internet_20_Link">LINK</text:a><text:line-break/>Richtlinie 2010/35/EU des Europäischen Parlaments und des Rates vom 16. Juni 2010 über ortsbewegliche Druckgeräte und zur Aufhebung der Richtlinien des Rates 76/767/EWG, 84/525/EWG, 84/526/EWG, 84/527/EWG und 1999/36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L0035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ggvseb/index.html" text:style-name="Internet_20_link" text:visited-style-name="Visited_20_Internet_20_Link">LINK</text:a><text:line-break/>Verordnung über die innerstaatliche und grenzüberschreitende Beförderung gefährlicher Güter auf der Straße, mit Eisenbahnen und auf Binnengewäss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6::30:09</meta:creation-date>
    <dc:creator>Generated</dc:creator>
    <dc:date>2026-08-29T06::30:09</dc:date>
    <dc:language>en-US</dc:language>
    <meta:editing-cycles>1</meta:editing-cycles>
    <meta:editing-duration>PT0S</meta:editing-duration>
    <dc:title>zusatzinformationen:lex_hn:p11:p11_06</dc:title>
  </office:meta>
</office:document-meta>
</file>