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600a3d799fef48066bd9f1b04c151452.jpg"/>
  <manifest:file-entry manifest:media-type="image/jpeg" manifest:full-path="Pictures/b36f4038a7e1ab0ebf6a6faf3d316afa.jpg"/>
  <manifest:file-entry manifest:media-type="image/png" manifest:full-path="Pictures/85a1a76b25eed85f14b260bf34cbcdb5.png"/>
  <manifest:file-entry manifest:media-type="image/jpeg" manifest:full-path="Pictures/540f5b32131e6aeb1805e2e79c0e75db.jpg"/>
  <manifest:file-entry manifest:media-type="image/jpeg" manifest:full-path="Pictures/8d8261aa68e1e696dca7da2093c508f7.jpeg"/>
  <manifest:file-entry manifest:media-type="image/jpeg" manifest:full-path="Pictures/55f4df943e0a99ea68efbdd3ee23832f.jpg"/>
  <manifest:file-entry manifest:media-type="image/jpeg" manifest:full-path="Pictures/b3755deedfb87dd655c2bf42b93db66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2:p1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Recycling<text:line-break/>Abfälle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55281908302cm" style:rel-height="scale"><draw:image xlink:href="Pictures/600a3d799fef48066bd9f1b04c151452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12:p12_01" text:style-name="Internet_20_link" text:visited-style-name="Visited_20_Internet_20_Link">Abfäll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2.6458333333333cm" style:rel-width="100%" svg:height="1.7907160963245cm" style:rel-height="scale"><draw:image xlink:href="Pictures/b36f4038a7e1ab0ebf6a6faf3d316afa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12:p12_02" text:style-name="Internet_20_link" text:visited-style-name="Visited_20_Internet_20_Link">Verbringung von Abfäll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2.6458333333333cm" style:rel-width="100%" svg:height="2.6963906581741cm" style:rel-height="scale"><draw:image xlink:href="Pictures/85a1a76b25eed85f14b260bf34cbcdb5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7:p07_06" text:style-name="Internet_20_link" text:visited-style-name="Visited_20_Internet_20_Link">Elektro- und Elektronik-Altgeräte ("WEEE")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2.6458333333333cm" style:rel-width="100%" svg:height="2.1748472949389cm" style:rel-height="scale"><draw:image xlink:href="Pictures/540f5b32131e6aeb1805e2e79c0e75db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9:p09_22" text:style-name="Internet_20_link" text:visited-style-name="Visited_20_Internet_20_Link">Verpackungen und Verpackungsabfäll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2.6458333333333cm" style:rel-width="100%" svg:height="1.2170833333333cm" style:rel-height="scale"><draw:image xlink:href="Pictures/8d8261aa68e1e696dca7da2093c508f7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12:p12_05" text:style-name="Internet_20_link" text:visited-style-name="Visited_20_Internet_20_Link">Typgenehmigung für Kraftfahrzeuge hinsichtlich ihrer Wiederverwertbarkeit, Recyclingfähigkeit und Verwertbarkeit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2.6458333333333cm" style:rel-width="100%" svg:height="1.7659689465409cm" style:rel-height="scale"><draw:image xlink:href="Pictures/55f4df943e0a99ea68efbdd3ee23832f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12:p12_04" text:style-name="Internet_20_link" text:visited-style-name="Visited_20_Internet_20_Link">Altfahrzeug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2.6458333333333cm" style:rel-width="100%" svg:height="1.4768560606061cm" style:rel-height="scale"><draw:image xlink:href="Pictures/b3755deedfb87dd655c2bf42b93db663.jpg" xlink:type="simple" xlink:show="embed" xlink:actuate="onLoad"/></draw:frame>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ww.product-compliance.net/doku.php?id=zusatzinformationen:lex_hn:p09:p09_18" text:style-name="Internet_20_link" text:visited-style-name="Visited_20_Internet_20_Link">Auswirkung von Kunststoffen auf die Natur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9::16:55</meta:creation-date>
    <dc:creator>Generated</dc:creator>
    <dc:date>2026-08-27T09::16:55</dc:date>
    <dc:language>en-US</dc:language>
    <meta:editing-cycles>1</meta:editing-cycles>
    <meta:editing-duration>PT0S</meta:editing-duration>
    <dc:title>zusatzinformationen:lex_hn:p12:p12</dc:title>
  </office:meta>
</office:document-meta>
</file>