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36f4038a7e1ab0ebf6a6faf3d316a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2:p12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2:p12" text:style-name="Internet_20_link" text:visited-style-name="Visited_20_Internet_20_Link">Recycling</text:a><text:line-break/><text:a xlink:type="simple" xlink:href="https://www.product-compliance.net/doku.php?id=zusatzinformationen:lex_hn:p12:p12" text:style-name="Internet_20_link" text:visited-style-name="Visited_20_Internet_20_Link">Abfäll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907160963245cm" style:rel-height="scale"><draw:image xlink:href="Pictures/b36f4038a7e1ab0ebf6a6faf3d316af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erbringung von Abfäll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1157&amp;qid=1714988656969" text:style-name="Internet_20_link" text:visited-style-name="Visited_20_Internet_20_Link">LINK</text:a><text:line-break/>Verordnung (EU) 2024/1157 des Europäischen Parlaments und des Rates vom 11. April 2024 über die Verbringung von Abfällen, zur Änderung der Verordnungen (EU) Nr. 1257/2013 und (EU) 2020/1056 und zur Aufhebung der Verordnung (EG) Nr. 1013/200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12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12" text:style-name="Internet_20_link" text:visited-style-name="Visited_20_Internet_20_Link">LINK</text:a><text:line-break/>…<text:line-break/>
<text:a xlink:type="simple" xlink:href="https://www.product-compliance.net/doku.php?id=zusatzinformationen:lex_hn:p12" text:style-name="Internet_20_link" text:visited-style-name="Visited_20_Internet_20_Link">LINK</text:a><text:line-break/>…<text:line-break/>
<text:a xlink:type="simple" xlink:href="https://www.product-compliance.net/doku.php?id=zusatzinformationen:lex_hn:p12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3::21:25</meta:creation-date>
    <dc:creator>Generated</dc:creator>
    <dc:date>2026-08-29T23::21:25</dc:date>
    <dc:language>en-US</dc:language>
    <meta:editing-cycles>1</meta:editing-cycles>
    <meta:editing-duration>PT0S</meta:editing-duration>
    <dc:title>zusatzinformationen:lex_hn:p12:p12_02</dc:title>
  </office:meta>
</office:document-meta>
</file>