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3:p13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3:p13" text:style-name="Internet_20_link" text:visited-style-name="Visited_20_Internet_20_Link">Messtechnik</text:a><text:line-break/><text:a xlink:type="simple" xlink:href="https://www.product-compliance.net/doku.php?id=zusatzinformationen:lex_hn:p13:p13" text:style-name="Internet_20_link" text:visited-style-name="Visited_20_Internet_20_Link">Messwes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32&amp;qid=1433167600646" text:style-name="Internet_20_link" text:visited-style-name="Visited_20_Internet_20_Link">LINK</text:a><text:line-break/>Richtlinie 2014/32/EU des Europäischen Parlaments und des Rates vom 26. Februar 2014 zur Harmonisierung der Rechtsvorschriften der Mitgliedstaaten über die Bereitstellung von Messgeräten auf dem Mark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13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13" text:style-name="Internet_20_link" text:visited-style-name="Visited_20_Internet_20_Link">LINK</text:a><text:line-break/>…<text:line-break/>
<text:a xlink:type="simple" xlink:href="https://www.product-compliance.net/doku.php?id=zusatzinformationen:lex_hn:p13" text:style-name="Internet_20_link" text:visited-style-name="Visited_20_Internet_20_Link">LINK</text:a><text:line-break/>…<text:line-break/>
<text:a xlink:type="simple" xlink:href="https://www.product-compliance.net/doku.php?id=zusatzinformationen:lex_hn:p13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ww.product-compliance.net/lib/exe/fetch.php?media=zusatzinformationen:lex_hn:p13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13" text:style-name="Internet_20_link" text:visited-style-name="Visited_20_Internet_20_Link">...</text:a><text:line-break/><text:a xlink:type="simple" xlink:href="https://www.product-compliance.net/lib/exe/fetch.php?media=zusatzinformationen:lex_hn:p13" text:style-name="Internet_20_link" text:visited-style-name="Visited_20_Internet_20_Link">...</text:a><text:line-break/><text:a xlink:type="simple" xlink:href="https://www.product-compliance.net/lib/exe/fetch.php?media=zusatzinformationen:lex_hn:p13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ww.product-compliance.net/lib/exe/fetch.php?media=zusatzinformationen:lex_hn:p13" text:style-name="Internet_20_link" text:visited-style-name="Visited_20_Internet_20_Link">...</text:a><text:line-break/><text:a xlink:type="simple" xlink:href="https://www.product-compliance.net/lib/exe/fetch.php?media=zusatzinformationen:lex_hn:p13" text:style-name="Internet_20_link" text:visited-style-name="Visited_20_Internet_20_Link">...</text:a></text:p>
          </table:table-cell>
        </table:table-row>
      </table:table>
      <text:p text:style-name="Text_20_body">Link zur konsolidierten Liste (informativ): <text:a xlink:type="simple" xlink:href="https://www.product-compliance.net/lib/exe/fetch.php?media=zusatzinformationen:lex_hn:p13" text:style-name="Internet_20_link" text:visited-style-name="Visited_20_Internet_20_Link">PDF (xx.yy.zzzz)</text:a> <text:a xlink:type="simple" xlink:href="https://www.product-compliance.net/lib/exe/fetch.php?media=zusatzinformationen:lex_hn:p13" text:style-name="Internet_20_link" text:visited-style-name="Visited_20_Internet_20_Link">EXCEL (xx.yy.zzzz)</text:a></text:p>
      <text:p text:style-name="Text_20_body">Weitere Informationen: <text:a xlink:type="simple" xlink:href="https://www.product-compliance.net/doku.php?id=zusatzinformationen:lex_hn:p13:p13" text:style-name="Internet_20_link" text:visited-style-name="Visited_20_Internet_20_Link">LINK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ww.product-compliance.net/lib/exe/fetch.php?media=zusatzinformationen:lex_hn:p13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13" text:style-name="Internet_20_link" text:visited-style-name="Visited_20_Internet_20_Link">...</text:a><text:line-break/><text:a xlink:type="simple" xlink:href="https://www.product-compliance.net/lib/exe/fetch.php?media=zusatzinformationen:lex_hn:p13" text:style-name="Internet_20_link" text:visited-style-name="Visited_20_Internet_20_Link">...</text:a><text:line-break/><text:a xlink:type="simple" xlink:href="https://www.product-compliance.net/lib/exe/fetch.php?media=zusatzinformationen:lex_hn:p13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ww.product-compliance.net/lib/exe/fetch.php?media=zusatzinformationen:lex_hn:p13" text:style-name="Internet_20_link" text:visited-style-name="Visited_20_Internet_20_Link">...</text:a><text:line-break/><text:a xlink:type="simple" xlink:href="https://www.product-compliance.net/lib/exe/fetch.php?media=zusatzinformationen:lex_hn:p13" text:style-name="Internet_20_link" text:visited-style-name="Visited_20_Internet_20_Link">...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0::22:37</meta:creation-date>
    <dc:creator>Generated</dc:creator>
    <dc:date>2026-08-29T20::22:37</dc:date>
    <dc:language>en-US</dc:language>
    <meta:editing-cycles>1</meta:editing-cycles>
    <meta:editing-duration>PT0S</meta:editing-duration>
    <dc:title>zusatzinformationen:lex_hn:p13:p13_01</dc:title>
  </office:meta>
</office:document-meta>
</file>