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eca5ad303c938339b3d21bfb1ac0d2a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3:p13_0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13:p13" text:style-name="Internet_20_link" text:visited-style-name="Visited_20_Internet_20_Link">Messtechnik</text:a><text:line-break/><text:a xlink:type="simple" xlink:href="https://www.product-compliance.net/doku.php?id=zusatzinformationen:lex_hn:p13:p13" text:style-name="Internet_20_link" text:visited-style-name="Visited_20_Internet_20_Link">Messwese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72743055556cm" style:rel-height="scale"><draw:image xlink:href="Pictures/eca5ad303c938339b3d21bfb1ac0d2a2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Nichtselbsttätige Waag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4L0031&amp;qid=1433170156730" text:style-name="Internet_20_link" text:visited-style-name="Visited_20_Internet_20_Link">LINK</text:a><text:line-break/>Richtlinie 2014/31/EU des Europäischen Parlaments und des Rates vom 26. Februar 2014 zur Angleichung der Rechtsvorschriften der Mitgliedstaaten betreffend die Bereitstellung nichtselbsttätiger Waagen auf dem Markt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4L0031-20140329" text:style-name="Internet_20_link" text:visited-style-name="Visited_20_Internet_20_Link">vom 29.03.201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messeg/index.html" text:style-name="Internet_20_link" text:visited-style-name="Visited_20_Internet_20_Link">LINK</text:a><text:line-break/>Gesetz über das Inverkehrbringen und die Bereitstellung von Messgeräten auf dem Markt, ihre Verwendung und Eichung sowie über Fertigpackungen<text:line-break/>
<text:a xlink:type="simple" xlink:href="https://www.gesetze-im-internet.de/messev/index.html" text:style-name="Internet_20_link" text:visited-style-name="Visited_20_Internet_20_Link">LINK</text:a><text:line-break/>Verordnung über das Inverkehrbringen und die Bereitstellung von Messgeräten auf dem Markt sowie über ihre Verwendung und Eichung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siehe ansonsten auch Links bei <text:a xlink:type="simple" xlink:href="https://www.product-compliance.net/doku.php?id=zusatzinformationen:lex_hn:p13:p13_01" text:style-name="Internet_20_link" text:visited-style-name="Visited_20_Internet_20_Link">Messgeräte</text:a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<text:span text:style-name="Strong_20_Emphasis"><text:a xlink:type="simple" xlink:href="https://www.product-compliance.net/lib/exe/fetch.php?media=zusatzinformationen:lex_hn:p13:10170.pdf" text:style-name="Internet_20_link" text:visited-style-name="Visited_20_Internet_20_Link">Basisliste</text:a></text:span>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4::28:12</meta:creation-date>
    <dc:creator>Generated</dc:creator>
    <dc:date>2026-08-27T14::28:12</dc:date>
    <dc:language>en-US</dc:language>
    <meta:editing-cycles>1</meta:editing-cycles>
    <meta:editing-duration>PT0S</meta:editing-duration>
    <dc:title>zusatzinformationen:lex_hn:p13:p13_02</dc:title>
  </office:meta>
</office:document-meta>
</file>