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d9b9096435552a5100da3abb81b877aa.jpg"/>
  <manifest:file-entry manifest:media-type="image/jpeg" manifest:full-path="Pictures/ee41c8782f7d7721aa1b0ef4c9c5b73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zusatzinformationen:start" text:style-name="Internet_20_link" text:visited-style-name="Visited_20_Internet_20_Link">Informationsseite</text:a><text:line-break/><text:line-break/><text:a xlink:type="simple" xlink:href="https://www.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15:oeko"/>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ww.product-compliance.net/doku.php?id=zusatzinformationen:lex_hn:p15:p15" text:style-name="Internet_20_link" text:visited-style-name="Visited_20_Internet_20_Link">Ökodesign</text:a><text:line-break/><text:a xlink:type="simple" xlink:href="https://www.product-compliance.net/doku.php?id=zusatzinformationen:lex_hn:p15:p15" text:style-name="Internet_20_link" text:visited-style-name="Visited_20_Internet_20_Link">Verbrauchskennzeichnung</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1.5875cm" svg:height="0.79375cm"><draw:image xlink:href="Pictures/d9b9096435552a5100da3abb81b877aa.jpg" xlink:type="simple" xlink:show="embed" xlink:actuate="onLoad"/></draw:frame>  <draw:frame draw:style-name="media" draw:name="4" text:anchor-type="as-char" draw:z-index="4" svg:width="1.5875cm" svg:height="1.6858407079646cm"><draw:image xlink:href="Pictures/ee41c8782f7d7721aa1b0ef4c9c5b73d.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Delegierte Rechtsakte und weitere Informationen in Bezug auf Ökodesign-Anforderungen und Energieverbrauchskennzeichnung (EU-Energielabel)</text:span></text:span>  </text:p>
          </table:table-cell>
        </table:table-row>
      </table:table>
      <text:p text:style-name="Text_20_body"><text:a xlink:type="simple" xlink:href="https://www.product-compliance.net/doku.php?id=zusatzinformationen:lex_hn:p15:p15_01" text:style-name="Internet_20_link" text:visited-style-name="Visited_20_Internet_20_Link">LINK</text:a> zur Informationsseite der Ökodesign-Verordnung<text:line-break/>
<text:a xlink:type="simple" xlink:href="https://www.product-compliance.net/doku.php?id=zusatzinformationen:lex_hn:p15:p15_03" text:style-name="Internet_20_link" text:visited-style-name="Visited_20_Internet_20_Link">LINK</text:a> zur Informationsseite der Verordnung zur Energieverbrauchs-Kennzeichnung<text:line-break/></text:p>
      <text:h text:style-name="Heading_20_3" text:outline-level="3"><text:bookmark-start text:name="__RefHeading___uebergeordnete_anforderungen_1"/><text:bookmark-start text:name="uebergeordnete_anforderungen"/>Übergeordnete Anforderungen<text:bookmark-end text:name="__RefHeading___uebergeordnete_anforderungen_1"/><text:bookmark-end text:name="uebergeordnete_anforderungen"/></text:h>
      <text:p text:style-name="Text_20_body"><text:span text:style-name="Strong_20_Emphasis"><text:span text:style-name="">Diese Verordnung ändert alle in der nachstehenden Liste mit (1) gekennzeichneten delegierten Verordnungen zur Ökodesignrichtlinie:</text:span></text:span><text:line-break/>
<text:a xlink:type="simple" xlink:href="https://eur-lex.europa.eu/legal-content/DE/ALL/?uri=CELEX:32016R2282&amp;qid=1482337029016" text:style-name="Internet_20_link" text:visited-style-name="Visited_20_Internet_20_Link">LINK</text:a><text:line-break/>Verordnung (EU) 2016/2282 der Kommission vom 30. November 2016 … im Hinblick auf die Anwendung von Toleranzen bei Prüfverfahren<text:line-break/></text:p>
      <text:p text:style-name="Text_20_body"><text:span text:style-name="Strong_20_Emphasis"><text:span text:style-name="">Diese Verordnung ändert alle in der nachstehenden Liste mit (2) gekennzeichneten delegierten Verordnungen zur Energieverbrauchskennzeichnung:</text:span></text:span><text:line-break/>
<text:a xlink:type="simple" xlink:href="https://eur-lex.europa.eu/legal-content/DE/ALL/?uri=CELEX:32014R0518&amp;qid=1655978784223" text:style-name="Internet_20_link" text:visited-style-name="Visited_20_Internet_20_Link">LINK</text:a><text:line-break/>Delegierte Verordnung (EU) Nr. 518/2014 der Kommission vom 5. März 2014 … im Hinblick auf die Kennzeichnung energieverbrauchsrelevanter Produkte im Internet<text:line-break/></text:p>
      <text:p text:style-name="Text_20_body"><text:span text:style-name="Strong_20_Emphasis"><text:span text:style-name="">Diese Verordnung ändert alle in der nachstehenden Liste mit (3) gekennzeichneten delegierten Verordnungen zur Energieverbrauchskennzeichnung:</text:span></text:span><text:line-break/>
<text:a xlink:type="simple" xlink:href="https://eur-lex.europa.eu/legal-content/DE/ALL/?uri=CELEX:32017R0254&amp;qid=1655979735987" text:style-name="Internet_20_link" text:visited-style-name="Visited_20_Internet_20_Link">LINK</text:a><text:line-break/>Delegierte Verordnung (EU) 2017/254 der Kommission vom 30. November 2016 … im Hinblick auf die Anwendung von Toleranzen bei Prüfverfahren</text:p>
      <text:h text:style-name="Heading_20_3" text:outline-level="3"><text:bookmark-start text:name="__RefHeading___ener_1_2"/><text:bookmark-start text:name="ener_1"/>ENER 1<text:bookmark-end text:name="__RefHeading___ener_1_2"/><text:bookmark-end text:name="ener_1"/></text:h>
      <text:p text:style-name="Text_20_body"><text:span text:style-name=""><text:span text:style-name="Strong_20_Emphasis"/></text:span><text:line-break/>
Abweichende Bezeichnung der Produktgruppe bei der BAM (D): <text:span text:style-name="Emphasis">Heizkessel und Kombiboiler (Gas/Öl/elektrisch)</text:span></text:p>
      <text:p text:style-name="Text_20_body"><text:span text:style-name="">Rechtsakt - Ökodesign-Anforderungen:</text:span> <text:a xlink:type="simple" xlink:href="https://eur-lex.europa.eu/legal-content/DE/ALL/?uri=CELEX:32013R0813&amp;qid=1438604705097" text:style-name="Internet_20_link" text:visited-style-name="Visited_20_Internet_20_Link">VO (EU) 813/2013</text:a>  (1), mit konsolidierter Fassung <text:a xlink:type="simple" xlink:href="https://eur-lex.europa.eu/legal-content/DE/ALL/?uri=CELEX:02013R0813-20170109" text:style-name="Internet_20_link" text:visited-style-name="Visited_20_Internet_20_Link">vom 09.01.2017</text:a></text:p>
      <text:p text:style-name="Text_20_body"><text:span text:style-name="">Rechtsakt - Energieverbrauchskennzeichnung:</text:span> <text:a xlink:type="simple" xlink:href="https://eur-lex.europa.eu/legal-content/DE/ALL/?uri=CELEX:32013R0811&amp;qid=1438604742008" text:style-name="Internet_20_link" text:visited-style-name="Visited_20_Internet_20_Link">VO (EU) 811/2013</text:a>  (2), (3), mit konsolidierter Fassung <text:a xlink:type="simple" xlink:href="https://eur-lex.europa.eu/legal-content/DE/ALL/?uri=CELEX:02013R0811-20170307" text:style-name="Internet_20_link" text:visited-style-name="Visited_20_Internet_20_Link">vom 07.03.2017</text:a></text:p>
      <text:p text:style-name="Text_20_body"><text:span text:style-name="">Informationen zu europäisch harmonisierten Spezifikationen:</text:span></text:p>
      <text:p text:style-name="Text_20_body"><text:span text:style-name="Strong_20_Emphasis"><text:a xlink:type="simple" xlink:href="https://www.product-compliance.net/lib/exe/fetch.php?media=zusatzinformationen:lex_hn:p15:11010.pdf" text:style-name="Internet_20_link" text:visited-style-name="Visited_20_Internet_20_Link">Basisliste</text:a></text:span><text:line-break/></text:p>
      <text:p text:style-name="Text_20_body"><text:span text:style-name="underline">Durchführungsbeschlüsse:</text:span><text:line-break/>
<text:a xlink:type="simple" xlink:href="https://www.product-compliance.net/lib/exe/fetch.php?media=zusatzinformationen:lex_hn:p15:be_2024-2909_gasheizkessel.pdf" text:style-name="Internet_20_link" text:visited-style-name="Visited_20_Internet_20_Link">BE 2024/2909</text:a></text:p>
      <text:p text:style-name="Text_20_body"><text:span text:style-name="">Leitlinien, Umsetzungshilfen und weitere Informationen:</text:span></text:p>
      <text:p text:style-name="Text_20_body"><text:a xlink:type="simple" xlink:href="https://www.ecoboiler-review.eu/index.html" text:style-name="Internet_20_link" text:visited-style-name="Visited_20_Internet_20_Link">Informationen</text:a> zur Überarbeitungsstudie der bestehenden Verordnungen<text:line-break/></text:p>
      <text:p text:style-name="Text_20_body"><text:a xlink:type="simple" xlink:href="https://netzwerke.bam.de/Netzwerke/Content/DE/Downloads/Evpg/Heizen-Kuehlen-Lueften/001_draft_ed_2023.pdf?__blob=publicationFile" text:style-name="Internet_20_link" text:visited-style-name="Visited_20_Internet_20_Link">Entwurf</text:a> der Neufassung der Verordnung zu Ökodesign-Anforderungen (von BAM bereitgestellt)<text:line-break/>
<text:a xlink:type="simple" xlink:href="https://netzwerke.bam.de/Netzwerke/Content/DE/Downloads/Evpg/Heizen-Kuehlen-Lueften/001_draft_el_2023.pdf?__blob=publicationFile" text:style-name="Internet_20_link" text:visited-style-name="Visited_20_Internet_20_Link">Entwurf</text:a> der Neufassung der Verordnung zur Energieverbrauchskennzeichnung (von BAM bereitgestellt)</text:p>
      <text:h text:style-name="Heading_20_3" text:outline-level="3"><text:bookmark-start text:name="__RefHeading___ener_2_3"/><text:bookmark-start text:name="ener_2"/>ENER 2<text:bookmark-end text:name="__RefHeading___ener_2_3"/><text:bookmark-end text:name="ener_2"/></text:h>
      <text:p text:style-name="Text_20_body"><text:span text:style-name=""><text:span text:style-name="Strong_20_Emphasis"/></text:span><text:line-break/>
Abweichende Bezeichnung der Produktgruppe bei der BAM (D): <text:span text:style-name="Emphasis">Warmwasserbereiter (Gas/Öl/elektrisch)</text:span></text:p>
      <text:p text:style-name="Text_20_body"><text:span text:style-name="">Rechtsakt - Ökodesign-Anforderungen:</text:span> <text:a xlink:type="simple" xlink:href="https://eur-lex.europa.eu/legal-content/DE/ALL/?uri=CELEX:32013R0814&amp;qid=1438605221559" text:style-name="Internet_20_link" text:visited-style-name="Visited_20_Internet_20_Link">Verordnung (EU) Nr. 814/2013</text:a> (1), konsolidierte Fassung <text:a xlink:type="simple" xlink:href="https://eur-lex.europa.eu/legal-content/DE/ALL/?uri=CELEX:02013R0814-20170109" text:style-name="Internet_20_link" text:visited-style-name="Visited_20_Internet_20_Link">vom 09.01.2017</text:a></text:p>
      <text:p text:style-name="Text_20_body"><text:span text:style-name="">Rechtsakt - Energieverbrauchskennzeichnung:</text:span> <text:a xlink:type="simple" xlink:href="https://eur-lex.europa.eu/legal-content/DE/ALL/?uri=CELEX:32013R0812&amp;qid=1438605254481" text:style-name="Internet_20_link" text:visited-style-name="Visited_20_Internet_20_Link">Delegierte Verordnung (EU) Nr. 812/2013</text:a> (2), (3), konsolidierte Fassung <text:a xlink:type="simple" xlink:href="https://eur-lex.europa.eu/legal-content/DE/ALL/?uri=CELEX:02013R0812-20180426" text:style-name="Internet_20_link" text:visited-style-name="Visited_20_Internet_20_Link">vom 26.04.2018</text:a></text:p>
      <text:p text:style-name="Text_20_body"><text:span text:style-name="">Informationen zu europäisch harmonisierten Spezifikationen:</text:span></text:p>
      <text:p text:style-name="Text_20_body"><text:span text:style-name="Strong_20_Emphasis"><text:a xlink:type="simple" xlink:href="https://www.product-compliance.net/lib/exe/fetch.php?media=zusatzinformationen:lex_hn:p15:be_2026-1717.pdf" text:style-name="Internet_20_link" text:visited-style-name="Visited_20_Internet_20_Link">BE 2026/1717</text:a></text:span></text:p>
      <text:p text:style-name="Text_20_body">Die frühere Basisliste mit vorläufigen Spezifikationen zur Umsetzung der Rechtsakte bleibt zur Information noch im Portal:<text:line-break/>
<text:span text:style-name="Strong_20_Emphasis"><text:a xlink:type="simple" xlink:href="https://www.product-compliance.net/lib/exe/fetch.php?media=zusatzinformationen:lex_hn:p15:11020.pdf" text:style-name="Internet_20_link" text:visited-style-name="Visited_20_Internet_20_Link">Basisliste</text:a></text:span></text:p>
      <text:p text:style-name="Text_20_body"><text:span text:style-name="">Leitlinien, Umsetzungshilfen und weitere Informationen:</text:span></text:p>
      <text:p text:style-name="Text_20_body"><text:a xlink:type="simple" xlink:href="https://www.ecohotwater-review.eu/index.html" text:style-name="Internet_20_link" text:visited-style-name="Visited_20_Internet_20_Link">Informationen</text:a> zur Überarbeitungsstudie der bestehenden Verordnungen<text:line-break/></text:p>
      <text:p text:style-name="Text_20_body"><text:a xlink:type="simple" xlink:href="https://netzwerke.bam.de/Netzwerke/Content/DE/Downloads/Evpg/Heizen-Kuehlen-Lueften/002_draft_ed_2023.pdf?__blob=publicationFile" text:style-name="Internet_20_link" text:visited-style-name="Visited_20_Internet_20_Link">Entwurf</text:a> der Neufassung der Verordnung zu Ökodesign-Anforderungen (von BAM bereitgestellt)<text:line-break/>
<text:a xlink:type="simple" xlink:href="https://netzwerke.bam.de/Netzwerke/Content/DE/Downloads/Evpg/Heizen-Kuehlen-Lueften/002_draft_el_2023.pdf?__blob=publicationFile" text:style-name="Internet_20_link" text:visited-style-name="Visited_20_Internet_20_Link">Entwurf</text:a> der Neufassung der Verordnung zur Energieverbrauchskennzeichnung (von BAM bereitgestellt)</text:p>
      <text:h text:style-name="Heading_20_3" text:outline-level="3"><text:bookmark-start text:name="__RefHeading___ener_3_4"/><text:bookmark-start text:name="ener_3"/>ENER 3<text:bookmark-end text:name="__RefHeading___ener_3_4"/><text:bookmark-end text:name="ener_3"/></text:h>
      <text:p text:style-name="Text_20_body"><text:span text:style-name=""><text:span text:style-name="Strong_20_Emphasis"/></text:span><text:line-break/>
Abweichende Bezeichnung der Produktgruppe bei der BAM (D): <text:span text:style-name="Emphasis">PCs (Desktop/Laptop) und Computermonitore</text:span></text:p>
      <text:p text:style-name="Text_20_body"><text:span text:style-name="">Rechtsakt - Ökodesign-Anforderungen:</text:span> <text:a xlink:type="simple" xlink:href="https://eur-lex.europa.eu/legal-content/DE/ALL/?uri=CELEX:32013R0617&amp;qid=1655979953363" text:style-name="Internet_20_link" text:visited-style-name="Visited_20_Internet_20_Link">Verordnung (EU) Nr. 617/2013</text:a> (1), konsolidierte Fassung <text:a xlink:type="simple" xlink:href="https://eur-lex.europa.eu/legal-content/DE/ALL/?uri=CELEX:02013R0617-20200301" text:style-name="Internet_20_link" text:visited-style-name="Visited_20_Internet_20_Link">vom 01.03.2020</text:a></text:p>
      <text:p text:style-name="Text_20_body"><text:span text:style-name="">Informationen zu europäisch harmonisierten Spezifikationen:</text:span></text:p>
      <text:p text:style-name="Text_20_body"><text:span text:style-name="Strong_20_Emphasis"><text:a xlink:type="simple" xlink:href="https://www.product-compliance.net/lib/exe/fetch.php?media=zusatzinformationen:lex_hn:p15:11030.pdf" text:style-name="Internet_20_link" text:visited-style-name="Visited_20_Internet_20_Link">Basisliste</text:a></text:span></text:p>
      <text:p text:style-name="Text_20_body"><text:span text:style-name="">Leitlinien, Umsetzungshilfen und weitere Informationen:</text:span></text:p>
      <text:p text:style-name="Text_20_body"><text:a xlink:type="simple" xlink:href="https://energy-efficient-products.ec.europa.eu/product-list/computers_en?prefLang=de#suppliers-1" text:style-name="Internet_20_link" text:visited-style-name="Visited_20_Internet_20_Link">Informationen</text:a> der Europäischen Kommission<text:line-break/>
<text:a xlink:type="simple" xlink:href="https://computerregulationreview.eu/" text:style-name="Internet_20_link" text:visited-style-name="Visited_20_Internet_20_Link">Website</text:a> der Überarbeitungsstudie für die Verordnung</text:p>
      <text:h text:style-name="Heading_20_3" text:outline-level="3"><text:bookmark-start text:name="__RefHeading___ener_4_5"/><text:bookmark-start text:name="ener_4"/>ENER 4<text:bookmark-end text:name="__RefHeading___ener_4_5"/><text:bookmark-end text:name="ener_4"/></text:h>
      <text:p text:style-name="Text_20_body"><text:span text:style-name=""><text:span text:style-name="Strong_20_Emphasis"/></text:span><text:line-break/></text:p>
      <text:p text:style-name="Text_20_body">Für diese Produktgruppe gibt es eine Selbstregulierungsvereinbarung der Hersteller, die im Februar 2011 von den teilnehmenden Herstellern unterzeichnet wurde.<text:line-break/>
Die EU Kommission hat 2022 beschlossen, diese Selbstvereinbarung nicht weiter zu unterstützen und stattdessen eine Verordnung auf den Weg zu bringen.<text:line-break/>
Die Vorstudie ist abgeschlossen. Die Kommission hat für Anfang Juli 2024 das Konsultationsforum eingeladen.</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a xlink:type="simple" xlink:href="https://susproc.jrc.ec.europa.eu/product-bureau/node/529" text:style-name="Internet_20_link" text:visited-style-name="Visited_20_Internet_20_Link">LINK</text:a> zur Vorstudie<text:line-break/></text:p>
      <text:h text:style-name="Heading_20_3" text:outline-level="3"><text:bookmark-start text:name="__RefHeading___ener_5_6"/><text:bookmark-start text:name="ener_5"/>ENER 5<text:bookmark-end text:name="__RefHeading___ener_5_6"/><text:bookmark-end text:name="ener_5"/></text:h>
      <text:p text:style-name="Text_20_body"><text:span text:style-name=""><text:span text:style-name="Strong_20_Emphasis"/></text:span><text:line-break/>
Abweichende Bezeichnung der Produktgruppe bei der BAM (D): <text:span text:style-name="Emphasis">Fernsehgeräte / Displays</text:span></text:p>
      <text:p text:style-name="Text_20_body"><text:span text:style-name="">Rechtsakt - Ökodesign-Anforderungen:</text:span> <text:a xlink:type="simple" xlink:href="https://eur-lex.europa.eu/legal-content/DE/ALL/?uri=CELEX:32019R2021&amp;qid=1614955866184" text:style-name="Internet_20_link" text:visited-style-name="Visited_20_Internet_20_Link">Verordnung (EU) 2019/2021</text:a>, mit konsolidierter Fassung <text:a xlink:type="simple" xlink:href="https://eur-lex.europa.eu/legal-content/DE/ALL/?uri=CELEX:02019R2021-20210501" text:style-name="Internet_20_link" text:visited-style-name="Visited_20_Internet_20_Link">vom 01.05.2021</text:a></text:p>
      <text:p text:style-name="Text_20_body"><text:span text:style-name="">Rechtsakt - Energieverbrauchskennzeichnung:</text:span> <text:a xlink:type="simple" xlink:href="https://eur-lex.europa.eu/legal-content/DE/ALL/?uri=CELEX:32019R2013&amp;qid=1614955933486" text:style-name="Internet_20_link" text:visited-style-name="Visited_20_Internet_20_Link">Verordnung (EU) 2019/2013</text:a>, mit konsolidierter Fassung <text:a xlink:type="simple" xlink:href="https://eur-lex.europa.eu/legal-content/DE/ALL/?uri=CELEX:02019R2013-20210501" text:style-name="Internet_20_link" text:visited-style-name="Visited_20_Internet_20_Link">vom 01.05.2021</text:a></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a xlink:type="simple" xlink:href="https://industria.gob.es/Calidad-Industrial/seguridadindustrial/productosindustriales/Ecodiseno/Documents/3-guidelines_ecodesign_televisions_may_2011.pdf" text:style-name="Internet_20_link" text:visited-style-name="Visited_20_Internet_20_Link">Leitfaden</text:a> der Kommission<text:line-break/>
<text:a xlink:type="simple" xlink:href="https://energy-efficient-products.ec.europa.eu/product-list/electronic-displays_en?prefLang=de" text:style-name="Internet_20_link" text:visited-style-name="Visited_20_Internet_20_Link">Informationsseite</text:a> der Kommission<text:line-break/>
Studie zur <text:a xlink:type="simple" xlink:href="https://www.ecodesign-displays.eu/" text:style-name="Internet_20_link" text:visited-style-name="Visited_20_Internet_20_Link">Überarbeitung der Verordnung</text:a></text:p>
      <text:h text:style-name="Heading_20_3" text:outline-level="3"><text:bookmark-start text:name="__RefHeading___ener_6_7"/><text:bookmark-start text:name="ener_6"/>ENER 6<text:bookmark-end text:name="__RefHeading___ener_6_7"/><text:bookmark-end text:name="ener_6"/></text:h>
      <text:p text:style-name="Text_20_body"><text:span text:style-name=""><text:span text:style-name="Strong_20_Emphasis"/></text:span><text:line-break/>
Abweichende Bezeichnung der Produktgruppe bei der BAM (D): <text:span text:style-name="Emphasis">Leerlauf- und Schein-aus-Verluste (stand-by)</text:span></text:p>
      <text:p text:style-name="Text_20_body"><text:span text:style-name="">Rechtsakt - Ökodesign-Anforderungen:</text:span> <text:a xlink:type="simple" xlink:href="https://eur-lex.europa.eu/legal-content/DE/ALL/?uri=CELEX:32023R0826&amp;qid=1689588738775" text:style-name="Internet_20_link" text:visited-style-name="Visited_20_Internet_20_Link">Verordnung (EU) 2023/826</text:a>, mit konsolidierter Fassung <text:a xlink:type="simple" xlink:href="https://eur-lex.europa.eu/legal-content/DE/ALL/?uri=CELEX:02023R0826-20251124" text:style-name="Internet_20_link" text:visited-style-name="Visited_20_Internet_20_Link">vom 24.11.2025</text:a></text:p>
      <text:p text:style-name="Text_20_body"><text:span text:style-name="">Informationen zu europäisch harmonisierten Spezifikationen:</text:span></text:p>
      <text:p text:style-name="Text_20_body"><text:span text:style-name="Strong_20_Emphasis"><text:a xlink:type="simple" xlink:href="https://www.product-compliance.net/lib/exe/fetch.php?media=zusatzinformationen:lex_hn:p15:11060.pdf" text:style-name="Internet_20_link" text:visited-style-name="Visited_20_Internet_20_Link">Basisliste</text:a></text:span></text:p>
      <text:p text:style-name="Text_20_body"><text:span text:style-name="">Leitlinien, Umsetzungshilfen und weitere Informationen:</text:span></text:p>
      <text:p text:style-name="Text_20_body"><text:a xlink:type="simple" xlink:href="https://energy-efficient-products.ec.europa.eu/product-list/standby-networked-standby-and-mode_en#documents" text:style-name="Internet_20_link" text:visited-style-name="Visited_20_Internet_20_Link">Informationen</text:a> der Kommission<text:line-break/>
Studie zur <text:a xlink:type="simple" xlink:href="https://www.ecostandbyreview.eu/" text:style-name="Internet_20_link" text:visited-style-name="Visited_20_Internet_20_Link">Überarbeitung der Verordnung</text:a></text:p>
      <text:h text:style-name="Heading_20_3" text:outline-level="3"><text:bookmark-start text:name="__RefHeading___ener_7_8"/><text:bookmark-start text:name="ener_7"/>ENER 7<text:bookmark-end text:name="__RefHeading___ener_7_8"/><text:bookmark-end text:name="ener_7"/></text:h>
      <text:p text:style-name="Text_20_body"><text:span text:style-name=""><text:span text:style-name="Strong_20_Emphasis"/></text:span><text:line-break/>
Abweichende Bezeichnung der Produktgruppe bei der BAM (D): <text:span text:style-name="Emphasis">Ladegeräte und Netzteile</text:span></text:p>
      <text:p text:style-name="Text_20_body"><text:span text:style-name="">Rechtsakt - Ökodesign-Anforderungen:</text:span> <text:a xlink:type="simple" xlink:href="https://eur-lex.europa.eu/legal-content/DE/ALL/?uri=CELEX:32019R1782&amp;qid=1572081674365" text:style-name="Internet_20_link" text:visited-style-name="Visited_20_Internet_20_Link">VO (EU) 2019/1782</text:a><text:line-break/></text:p>
      <text:p text:style-name="Text_20_body">ab dem 14.12.2028 (freiwillig bereits seit dem 14.12.2025) anwendbar: <text:a xlink:type="simple" xlink:href="https://eur-lex.europa.eu/legal-content/DE/ALL/?uri=CELEX:32025R2052&amp;qid=1764248036238" text:style-name="Internet_20_link" text:visited-style-name="Visited_20_Internet_20_Link">Verordnung (EU) 2025/2052</text:a></text:p>
      <text:p text:style-name="Text_20_body"><text:span text:style-name="">Informationen zu europäisch harmonisierten Spezifikationen:</text:span></text:p>
      <text:p text:style-name="Text_20_body"><text:span text:style-name="Strong_20_Emphasis"><text:a xlink:type="simple" xlink:href="https://www.product-compliance.net/lib/exe/fetch.php?media=zusatzinformationen:lex_hn:p15:11070.pdf" text:style-name="Internet_20_link" text:visited-style-name="Visited_20_Internet_20_Link">Basisliste</text:a></text:span></text:p>
      <text:p text:style-name="Text_20_body"><text:span text:style-name="">Leitlinien, Umsetzungshilfen und weitere Informationen:</text:span></text:p>
      <text:p text:style-name="Text_20_body"><text:a xlink:type="simple" xlink:href="https://energy-efficient-products.ec.europa.eu/product-list/external-power-supplies_en" text:style-name="Internet_20_link" text:visited-style-name="Visited_20_Internet_20_Link">Informationen</text:a> der Europäischen Kommission</text:p>
      <text:h text:style-name="Heading_20_3" text:outline-level="3"><text:bookmark-start text:name="__RefHeading___ener_8_und_9_9"/><text:bookmark-start text:name="ener_8_und_9"/>ENER 8 und 9<text:bookmark-end text:name="__RefHeading___ener_8_und_9_9"/><text:bookmark-end text:name="ener_8_und_9"/></text:h>
      <text:p text:style-name="Text_20_body"><text:span text:style-name=""><text:span text:style-name="Strong_20_Emphasis"/></text:span>
<text:span text:style-name="Strong_20_Emphasis"><text:span text:style-name=""/></text:span></text:p>
      <text:h text:style-name="Heading_20_3" text:outline-level="3"><text:bookmark-start text:name="__RefHeading___ener_10_10"/><text:bookmark-start text:name="ener_10"/>ENER 10<text:bookmark-end text:name="__RefHeading___ener_10_10"/><text:bookmark-end text:name="ener_10"/></text:h>
      <text:p text:style-name="Text_20_body"><text:span text:style-name=""><text:span text:style-name="Strong_20_Emphasis"/></text:span><text:line-break/>
Abweichende Bezeichnung der Produktgruppe bei der BAM (D): <text:span text:style-name="Emphasis">Klima- und Lüftungstechnik im Haushalt</text:span></text:p>
      <text:p text:style-name="Text_20_body"><text:span text:style-name="">Rechtsakt - Ökodesign-Anforderungen:</text:span> <text:a xlink:type="simple" xlink:href="https://eur-lex.europa.eu/legal-content/DE/ALL/?uri=CELEX:32012R0206&amp;qid=1438606223975" text:style-name="Internet_20_link" text:visited-style-name="Visited_20_Internet_20_Link">Verordnung (EU) Nr. 206/2012</text:a> (1), konsolidierte Fassung <text:a xlink:type="simple" xlink:href="https://eur-lex.europa.eu/legal-content/DE/ALL/?uri=CELEX:02012R0206-20170109" text:style-name="Internet_20_link" text:visited-style-name="Visited_20_Internet_20_Link">vom 09.01.2017</text:a></text:p>
      <text:p text:style-name="Text_20_body"><text:span text:style-name="">Rechtsakt - Energieverbrauchskennzeichnung:</text:span> <text:a xlink:type="simple" xlink:href="https://eur-lex.europa.eu/legal-content/DE/ALL/?uri=CELEX:32011R0626&amp;qid=1442576463202" text:style-name="Internet_20_link" text:visited-style-name="Visited_20_Internet_20_Link">Delegierte Verordnung (EU) Nr. 626/2011</text:a> (2), konsolidierte Fassung <text:a xlink:type="simple" xlink:href="https://eur-lex.europa.eu/legal-content/DE/ALL/?uri=CELEX:02011R0626-20230930" text:style-name="Internet_20_link" text:visited-style-name="Visited_20_Internet_20_Link">vom 30.09.2023</text:a></text:p>
      <text:p text:style-name="Text_20_body"><text:span text:style-name="">Informationen zu europäisch harmonisierten Spezifikationen:</text:span></text:p>
      <text:p text:style-name="Text_20_body"><text:span text:style-name="Strong_20_Emphasis"><text:a xlink:type="simple" xlink:href="https://www.product-compliance.net/lib/exe/fetch.php?media=zusatzinformationen:lex_hn:p15:11090.pdf" text:style-name="Internet_20_link" text:visited-style-name="Visited_20_Internet_20_Link">Basisliste</text:a></text:span></text:p>
      <text:p text:style-name="Text_20_body"><text:span text:style-name="">Leitlinien, Umsetzungshilfen und weitere Informationen:</text:span></text:p>
      <text:p text:style-name="Text_20_body">—</text:p>
      <text:h text:style-name="Heading_20_3" text:outline-level="3"><text:bookmark-start text:name="__RefHeading___ener_11_11"/><text:bookmark-start text:name="ener_11"/>ENER 11<text:bookmark-end text:name="__RefHeading___ener_11_11"/><text:bookmark-end text:name="ener_11"/></text:h>
      <text:p text:style-name="Text_20_body"><text:span text:style-name=""><text:span text:style-name="Strong_20_Emphasis"/></text:span><text:line-break/></text:p>
      <text:p text:style-name="Text_20_body"><text:span text:style-name="">Rechtsakt - Ökodesign-Anforderungen:</text:span> <text:a xlink:type="simple" xlink:href="https://eur-lex.europa.eu/legal-content/DE/ALL/?uri=CELEX:32019R1781&amp;qid=1572080116404" text:style-name="Internet_20_link" text:visited-style-name="Visited_20_Internet_20_Link">Verordnung (EU) 2019/1781</text:a>, konsolidierte Fassung <text:a xlink:type="simple" xlink:href="https://eur-lex.europa.eu/legal-content/DE/ALL/?uri=CELEX:02019R1781-20230124" text:style-name="Internet_20_link" text:visited-style-name="Visited_20_Internet_20_Link">vom 24.01.2023</text:a></text:p>
      <text:p text:style-name="Text_20_body"><text:span text:style-name="">Informationen zu europäisch harmonisierten Spezifikationen:</text:span></text:p>
      <text:p text:style-name="Text_20_body"><text:span text:style-name="Strong_20_Emphasis"><text:a xlink:type="simple" xlink:href="https://www.product-compliance.net/lib/exe/fetch.php?media=zusatzinformationen:lex_hn:p15:11100.pdf" text:style-name="Internet_20_link" text:visited-style-name="Visited_20_Internet_20_Link">Basisliste</text:a></text:span></text:p>
      <text:p text:style-name="Text_20_body"><text:span text:style-name="">Leitlinien, Umsetzungshilfen und weitere Informationen:</text:span></text:p>
      <text:p text:style-name="Text_20_body"><text:a xlink:type="simple" xlink:href="https://energy.ec.europa.eu/index_en" text:style-name="Internet_20_link" text:visited-style-name="Visited_20_Internet_20_Link">Informationen</text:a> der Europäischen Kommission<text:line-break/>
<text:a xlink:type="simple" xlink:href="https://energy-efficient-products.ec.europa.eu/ecodesignenergy-labelling-review-electric-motors_en" text:style-name="Internet_20_link" text:visited-style-name="Visited_20_Internet_20_Link">Website</text:a> der Überarbeitungsstudie der Verordnung</text:p>
      <text:p text:style-name="Text_20_body"><text:span text:style-name=""><text:span text:style-name="Strong_20_Emphasis"/></text:span><text:line-break/></text:p>
      <text:p text:style-name="Text_20_body"><text:span text:style-name="">Rechtsakt - Ökodesign-Anforderungen:</text:span> <text:a xlink:type="simple" xlink:href="https://eur-lex.europa.eu/legal-content/DE/ALL/?uri=CELEX:32009R0641&amp;qid=1438606311215" text:style-name="Internet_20_link" text:visited-style-name="Visited_20_Internet_20_Link">Verordnung (EG) Nr. 641/200</text:a>9 (1), konsolidierte Fassung <text:a xlink:type="simple" xlink:href="https://eur-lex.europa.eu/legal-content/DE/ALL/?uri=CELEX:02009R0641-20191114" text:style-name="Internet_20_link" text:visited-style-name="Visited_20_Internet_20_Link">vom 14.11.2019</text:a></text:p>
      <text:p text:style-name="Text_20_body"><text:span text:style-name="">Informationen zu europäisch harmonisierten Spezifikationen:</text:span></text:p>
      <text:p text:style-name="Text_20_body"><text:span text:style-name="Strong_20_Emphasis"><text:a xlink:type="simple" xlink:href="https://www.product-compliance.net/lib/exe/fetch.php?media=zusatzinformationen:lex_hn:p15:11110.pdf" text:style-name="Internet_20_link" text:visited-style-name="Visited_20_Internet_20_Link">Basisliste</text:a></text:span></text:p>
      <text:p text:style-name="Text_20_body"><text:span text:style-name="">Leitlinien, Umsetzungshilfen und weitere Informationen:</text:span></text:p>
      <text:p text:style-name="Text_20_body"><text:a xlink:type="simple" xlink:href="https://ecocirculatorsreview.eu/documents.htm" text:style-name="Internet_20_link" text:visited-style-name="Visited_20_Internet_20_Link">Website</text:a> der Überarbeitungsstudie zur Verordnung</text:p>
      <text:p text:style-name="Text_20_body"><text:span text:style-name=""><text:span text:style-name="Strong_20_Emphasis"/></text:span><text:line-break/></text:p>
      <text:p text:style-name="Text_20_body"><text:span text:style-name="">Rechtsakt - Ökodesign-Anforderungen:</text:span> <text:a xlink:type="simple" xlink:href="https://eur-lex.europa.eu/legal-content/DE/ALL/?uri=CELEX:32024R1834&amp;qid=1721027877344" text:style-name="Internet_20_link" text:visited-style-name="Visited_20_Internet_20_Link">Verordnung (EU) 2024/1834</text:a>, konsolidierte Fassung <text:a xlink:type="simple" xlink:href="https://eur-lex.europa.eu/legal-content/DE/ALL/?uri=CELEX:02024R1834-20251228" text:style-name="Internet_20_link" text:visited-style-name="Visited_20_Internet_20_Link">vom 28.12.2025</text:a></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p text:style-name="Text_20_body"><text:span text:style-name=""><text:span text:style-name="Strong_20_Emphasis"/></text:span><text:line-break/></text:p>
      <text:p text:style-name="Text_20_body"><text:span text:style-name="">Rechtsakt - Ökodesign-Anforderungen:</text:span> <text:a xlink:type="simple" xlink:href="https://eur-lex.europa.eu/legal-content/DE/ALL/?uri=CELEX:32012R0547&amp;qid=1438606434315" text:style-name="Internet_20_link" text:visited-style-name="Visited_20_Internet_20_Link">Verordnung (EU) Nr. 547/2012</text:a> (1), konsolidierte Fassung <text:a xlink:type="simple" xlink:href="https://eur-lex.europa.eu/legal-content/DE/ALL/?uri=CELEX:02012R0547-20170109" text:style-name="Internet_20_link" text:visited-style-name="Visited_20_Internet_20_Link">vom 09.01.2017</text:a></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a xlink:type="simple" xlink:href="https://www.ecopumpreview.eu/index.html" text:style-name="Internet_20_link" text:visited-style-name="Visited_20_Internet_20_Link">Website</text:a> der Überarbeitungsstudie zur Verordnung</text:p>
      <text:h text:style-name="Heading_20_3" text:outline-level="3"><text:bookmark-start text:name="__RefHeading___ener_12_12"/><text:bookmark-start text:name="ener_12"/>ENER 12<text:bookmark-end text:name="__RefHeading___ener_12_12"/><text:bookmark-end text:name="ener_12"/></text:h>
      <text:p text:style-name="Text_20_body"><text:span text:style-name=""><text:span text:style-name="Strong_20_Emphasis"/></text:span><text:line-break/>
Abweichende Bezeichnung der Produktgruppe bei der BAM (D): <text:span text:style-name="Emphasis">Gewerbliche Kühltheken und Kühlregale</text:span></text:p>
      <text:p text:style-name="Text_20_body"><text:span text:style-name="">Rechtsakt - Ökodesign-Anforderungen:</text:span> <text:a xlink:type="simple" xlink:href="https://eur-lex.europa.eu/legal-content/DE/ALL/?uri=CELEX:32019R2024&amp;qid=1578298256569" text:style-name="Internet_20_link" text:visited-style-name="Visited_20_Internet_20_Link">Verordnung (EU) 2019/2024</text:a>, konsolidierte Fassung <text:a xlink:type="simple" xlink:href="https://eur-lex.europa.eu/legal-content/DE/ALL/?uri=CELEX:02019R2024-20210501" text:style-name="Internet_20_link" text:visited-style-name="Visited_20_Internet_20_Link">vom 01.05.2021</text:a></text:p>
      <text:p text:style-name="Text_20_body"><text:span text:style-name="">Rechtsakt - Energieverbrauchskennzeichnung:</text:span> <text:a xlink:type="simple" xlink:href="https://eur-lex.europa.eu/legal-content/DE/ALL/?uri=CELEX:32019R2018&amp;qid=1578297350069" text:style-name="Internet_20_link" text:visited-style-name="Visited_20_Internet_20_Link">Delegierte Verordnung (EU) 2019/2018</text:a>, konsolidierte Fassung <text:a xlink:type="simple" xlink:href="https://eur-lex.europa.eu/legal-content/DE/ALL/?uri=CELEX:02019R2018-20230930" text:style-name="Internet_20_link" text:visited-style-name="Visited_20_Internet_20_Link">vom 30.09.2023</text:a></text:p>
      <text:p text:style-name="Text_20_body"><text:span text:style-name="">Informationen zu europäisch harmonisierten Spezifikationen:</text:span></text:p>
      <text:p text:style-name="Text_20_body">Durchführungsbeschlüsse:<text:line-break/>
<text:a xlink:type="simple" xlink:href="https://www.product-compliance.net/lib/exe/fetch.php?media=zusatzinformationen:lex_hn:p15:be_2025-533_kuehlgeraete.pdf" text:style-name="Internet_20_link" text:visited-style-name="Visited_20_Internet_20_Link">BE 2025/533</text:a><text:line-break/>
<text:a xlink:type="simple" xlink:href="https://www.product-compliance.net/lib/exe/fetch.php?media=zusatzinformationen:lex_hn:p15:be_2024-2397_kuehlgeraete.pdf" text:style-name="Internet_20_link" text:visited-style-name="Visited_20_Internet_20_Link">BE 2024/2397</text:a></text:p>
      <text:p text:style-name="Text_20_body"><text:span text:style-name="">Leitlinien, Umsetzungshilfen und weitere Informationen:</text:span></text:p>
      <text:p text:style-name="Text_20_body"><text:a xlink:type="simple" xlink:href="https://energy-efficient-products.ec.europa.eu/product-list/commercial-refrigerators_en?prefLang=de" text:style-name="Internet_20_link" text:visited-style-name="Visited_20_Internet_20_Link">Informationen</text:a> der Europäischen Kommission<text:line-break/>
<text:a xlink:type="simple" xlink:href="https://energy-efficient-products.ec.europa.eu/policy-making-0/ecodesignenergy-labelling-review-refrigerating-appliances-direct-sales-function_en" text:style-name="Internet_20_link" text:visited-style-name="Visited_20_Internet_20_Link">Website</text:a> der Überarbeitungsstudie der Verordnung</text:p>
      <text:h text:style-name="Heading_20_3" text:outline-level="3"><text:bookmark-start text:name="__RefHeading___ener_13_13"/><text:bookmark-start text:name="ener_13"/>ENER 13<text:bookmark-end text:name="__RefHeading___ener_13_13"/><text:bookmark-end text:name="ener_13"/></text:h>
      <text:p text:style-name="Text_20_body"><text:span text:style-name=""><text:span text:style-name="Strong_20_Emphasis"/></text:span><text:line-break/>
Abweichende Bezeichnung der Produktgruppe bei der BAM (D): <text:span text:style-name="Emphasis">Kühl- und Tiefkühlgeräte im Haushalt</text:span></text:p>
      <text:p text:style-name="Text_20_body"><text:span text:style-name="">Rechtsakt - Ökodesign-Anforderungen:</text:span> <text:a xlink:type="simple" xlink:href="https://eur-lex.europa.eu/legal-content/DE/ALL/?uri=CELEX:32019R2019&amp;qid=1615184107817" text:style-name="Internet_20_link" text:visited-style-name="Visited_20_Internet_20_Link">Verordnung (EU) 2019/2019</text:a>, konsolidierte Fassung <text:a xlink:type="simple" xlink:href="https://eur-lex.europa.eu/legal-content/DE/ALL/?uri=CELEX:02019R2019-20210501" text:style-name="Internet_20_link" text:visited-style-name="Visited_20_Internet_20_Link">vom 01.05.2021</text:a></text:p>
      <text:p text:style-name="Text_20_body"><text:span text:style-name="">Rechtsakt - Energieverbrauchskennzeichnung:</text:span> <text:a xlink:type="simple" xlink:href="https://eur-lex.europa.eu/legal-content/DE/ALL/?uri=CELEX:32019R2016&amp;qid=1615184254395" text:style-name="Internet_20_link" text:visited-style-name="Visited_20_Internet_20_Link">Delegierte Verordnung (EU) 2019/2016</text:a>, konsolidierte Fassung <text:a xlink:type="simple" xlink:href="https://eur-lex.europa.eu/legal-content/DE/ALL/?uri=CELEX:02019R2016-20230930" text:style-name="Internet_20_link" text:visited-style-name="Visited_20_Internet_20_Link">vom 30.09.2023</text:a></text:p>
      <text:p text:style-name="Text_20_body"><text:span text:style-name="">Informationen zu europäisch harmonisierten Spezifikationen:</text:span></text:p>
      <text:p text:style-name="Text_20_body"><text:span text:style-name="Strong_20_Emphasis"><text:a xlink:type="simple" xlink:href="https://www.product-compliance.net/lib/exe/fetch.php?media=zusatzinformationen:lex_hn:p15:11150.pdf" text:style-name="Internet_20_link" text:visited-style-name="Visited_20_Internet_20_Link">Basisliste</text:a></text:span></text:p>
      <text:p text:style-name="Text_20_body"><text:span text:style-name="">Leitlinien, Umsetzungshilfen und weitere Informationen:</text:span></text:p>
      <text:p text:style-name="Text_20_body"><text:a xlink:type="simple" xlink:href="https://energy-efficient-products.ec.europa.eu/product-list/fridges-and-freezers_en?prefLang=de" text:style-name="Internet_20_link" text:visited-style-name="Visited_20_Internet_20_Link">Informationen</text:a> der Europäischen Kommission<text:line-break/>
<text:a xlink:type="simple" xlink:href="https://energy-efficient-products.ec.europa.eu/policy-making-0/ecodesignenergy-labelling-review-refrigerating-appliances_en" text:style-name="Internet_20_link" text:visited-style-name="Visited_20_Internet_20_Link">Website</text:a> der Überarbeitungsstudie zur Verordnung</text:p>
      <text:h text:style-name="Heading_20_3" text:outline-level="3"><text:bookmark-start text:name="__RefHeading___ener_14_14"/><text:bookmark-start text:name="ener_14"/>ENER 14<text:bookmark-end text:name="__RefHeading___ener_14_14"/><text:bookmark-end text:name="ener_14"/></text:h>
      <text:p text:style-name="Text_20_body"><text:span text:style-name=""><text:span text:style-name="Strong_20_Emphasis"/></text:span><text:line-break/>
Abweichende Bezeichnung der Produktgruppe bei der BAM (D): <text:span text:style-name="Emphasis">Geschirrspüler im Haushalt</text:span></text:p>
      <text:p text:style-name="Text_20_body"><text:span text:style-name="">Rechtsakt - Ökodesign-Anforderungen:</text:span> <text:a xlink:type="simple" xlink:href="https://eur-lex.europa.eu/legal-content/DE/ALL/?uri=CELEX:32019R2022&amp;qid=1615184471520" text:style-name="Internet_20_link" text:visited-style-name="Visited_20_Internet_20_Link">Verordnung (EU) 2019/2022</text:a>, konsolidierte Fassung <text:a xlink:type="simple" xlink:href="https://eur-lex.europa.eu/legal-content/DE/ALL/?uri=CELEX:02019R2022-20210501" text:style-name="Internet_20_link" text:visited-style-name="Visited_20_Internet_20_Link">vom 01.05.2021</text:a></text:p>
      <text:p text:style-name="Text_20_body"><text:span text:style-name="">Rechtsakt - Energieverbrauchskennzeichnung:</text:span> <text:a xlink:type="simple" xlink:href="https://eur-lex.europa.eu/legal-content/DE/ALL/?uri=CELEX:32019R2017&amp;qid=1615184566644" text:style-name="Internet_20_link" text:visited-style-name="Visited_20_Internet_20_Link">Delegierte Verordnung (EU) 2019/2017</text:a>, konsolidierte Fassung <text:a xlink:type="simple" xlink:href="https://eur-lex.europa.eu/legal-content/DE/ALL/?uri=CELEX:02019R2017-20210501" text:style-name="Internet_20_link" text:visited-style-name="Visited_20_Internet_20_Link">vom 01.05.2021</text:a></text:p>
      <text:p text:style-name="Text_20_body"><text:span text:style-name="">Informationen zu europäisch harmonisierten Spezifikationen:</text:span></text:p>
      <text:p text:style-name="Text_20_body"><text:span text:style-name="Strong_20_Emphasis"><text:a xlink:type="simple" xlink:href="https://www.product-compliance.net/lib/exe/fetch.php?media=zusatzinformationen:lex_hn:p15:11166.pdf" text:style-name="Internet_20_link" text:visited-style-name="Visited_20_Internet_20_Link">Basisliste</text:a></text:span><text:line-break/></text:p>
      <text:p text:style-name="Text_20_body">Durchführungsbeschlüsse:<text:line-break/>
<text:a xlink:type="simple" xlink:href="https://www.product-compliance.net/lib/exe/fetch.php?media=zusatzinformationen:lex_hn:p15:be_2021-913_haushaltsgeschirrspueler.pdf" text:style-name="Internet_20_link" text:visited-style-name="Visited_20_Internet_20_Link">BE 2021/913</text:a></text:p>
      <text:p text:style-name="Text_20_body"><text:span text:style-name="">Leitlinien, Umsetzungshilfen und weitere Informationen:</text:span></text:p>
      <text:p text:style-name="Text_20_body"><text:a xlink:type="simple" xlink:href="https://energy-efficient-products.ec.europa.eu/product-list/dishwashers_en?prefLang=de" text:style-name="Internet_20_link" text:visited-style-name="Visited_20_Internet_20_Link">Informationen</text:a> der Europäischen Kommission<text:line-break/></text:p>
      <text:p text:style-name="Text_20_body">Im Juni 2024 begann die Überarbeitungsstudie zu Geschirrspülern, die dann im Rahmen der <text:span text:style-name="Strong_20_Emphasis">Ökodesign-Verordnung</text:span> geregelt werden.</text:p>
      <text:p text:style-name="Text_20_body"><text:span text:style-name=""><text:span text:style-name="Strong_20_Emphasis"/></text:span><text:line-break/>
Abweichende Bezeichnung der Produktgruppe bei der BAM (D): <text:span text:style-name="Emphasis">Waschmaschinen und Waschtrockner im Haushalt</text:span></text:p>
      <text:p text:style-name="Text_20_body"><text:span text:style-name="">Rechtsakt - Ökodesign-Anforderungen:</text:span> <text:a xlink:type="simple" xlink:href="https://eur-lex.europa.eu/legal-content/DE/ALL/?uri=CELEX:32019R2023&amp;qid=1578298180538" text:style-name="Internet_20_link" text:visited-style-name="Visited_20_Internet_20_Link">Verordnung (EU) 2019/2023</text:a>, konsolidierte Fassung <text:a xlink:type="simple" xlink:href="https://eur-lex.europa.eu/legal-content/DE/ALL/?uri=CELEX:02019R2023-20210501" text:style-name="Internet_20_link" text:visited-style-name="Visited_20_Internet_20_Link">vom 01.05.2021</text:a></text:p>
      <text:p text:style-name="Text_20_body"><text:span text:style-name="">Rechtsakt - Energieverbrauchskennzeichnung:</text:span> <text:a xlink:type="simple" xlink:href="https://eur-lex.europa.eu/legal-content/DE/ALL/?uri=CELEX:32019R2014&amp;qid=1578296471442" text:style-name="Internet_20_link" text:visited-style-name="Visited_20_Internet_20_Link">Delegierte Verordnung (EU) 2019/2014</text:a>, konsolidierte Fassung <text:a xlink:type="simple" xlink:href="https://eur-lex.europa.eu/legal-content/DE/ALL/?uri=CELEX:02019R2014-20210501" text:style-name="Internet_20_link" text:visited-style-name="Visited_20_Internet_20_Link">vom 01.05.2021</text:a></text:p>
      <text:p text:style-name="Text_20_body"><text:span text:style-name="">Informationen zu europäisch harmonisierten Spezifikationen:</text:span></text:p>
      <text:p text:style-name="Text_20_body"><text:span text:style-name="Strong_20_Emphasis"><text:a xlink:type="simple" xlink:href="https://www.product-compliance.net/lib/exe/fetch.php?media=zusatzinformationen:lex_hn:p15:11165.pdf" text:style-name="Internet_20_link" text:visited-style-name="Visited_20_Internet_20_Link">Basisliste</text:a></text:span><text:line-break/></text:p>
      <text:p text:style-name="Text_20_body">Durchführungsbeschlüsse:<text:line-break/>
<text:a xlink:type="simple" xlink:href="https://www.product-compliance.net/lib/exe/fetch.php?media=zusatzinformationen:lex_hn:p15:be_2025-72-haushaltswaschmaschinen.pdf" text:style-name="Internet_20_link" text:visited-style-name="Visited_20_Internet_20_Link">BE 2025/72</text:a><text:line-break/>
<text:a xlink:type="simple" xlink:href="https://www.product-compliance.net/lib/exe/fetch.php?media=zusatzinformationen:lex_hn:p15:be_2021-936-haushaltswaschmaschinen.pdf" text:style-name="Internet_20_link" text:visited-style-name="Visited_20_Internet_20_Link">BE 2021/936</text:a></text:p>
      <text:p text:style-name="Text_20_body"><text:span text:style-name="">Leitlinien, Umsetzungshilfen und weitere Informationen:</text:span></text:p>
      <text:p text:style-name="Text_20_body">Im Juni 2024 begann die Überarbeitungsstudie zu Waschmaschinen und Waschtrocknern, die dann im Rahmen der <text:span text:style-name="Strong_20_Emphasis">Ökodesign-Verordnung</text:span> geregelt werden.</text:p>
      <text:h text:style-name="Heading_20_3" text:outline-level="3"><text:bookmark-start text:name="__RefHeading___comdish_15"/><text:bookmark-start text:name="comdish"/>COMDISH<text:bookmark-end text:name="__RefHeading___comdish_15"/><text:bookmark-end text:name="comdish"/></text:h>
      <text:p text:style-name="Text_20_body">Im Juni 2024 begann die Vorstudie zu gewerblichen Geschirrspülern, die dann im Rahmen der <text:span text:style-name="Strong_20_Emphasis">Ökodesign-Verordnung</text:span> geregelt werden.</text:p>
      <text:h text:style-name="Heading_20_3" text:outline-level="3"><text:bookmark-start text:name="__RefHeading___laundry_16"/><text:bookmark-start text:name="laundry"/>LAUNDRY<text:bookmark-end text:name="__RefHeading___laundry_16"/><text:bookmark-end text:name="laundry"/></text:h>
      <text:p text:style-name="Text_20_body">Im Juni 2024 begann die <text:a xlink:type="simple" xlink:href="https://ecodesign-commlaundryappliances.eu/en" text:style-name="Internet_20_link" text:visited-style-name="Visited_20_Internet_20_Link">Vorstudie</text:a> zu gewerblichen Geschirrspülern, die dann im Rahmen der <text:span text:style-name="Strong_20_Emphasis">Ökodesign-Verordnung</text:span> geregelt werden.</text:p>
      <text:h text:style-name="Heading_20_3" text:outline-level="3"><text:bookmark-start text:name="__RefHeading___ener_15_17"/><text:bookmark-start text:name="ener_15"/>ENER 15<text:bookmark-end text:name="__RefHeading___ener_15_17"/><text:bookmark-end text:name="ener_15"/></text:h>
      <text:p text:style-name="Text_20_body"><text:span text:style-name=""><text:span text:style-name="Strong_20_Emphasis"/></text:span><text:line-break/></text:p>
      <text:p text:style-name="Text_20_body"><text:span text:style-name="">Rechtsakt - Ökodesign-Anforderungen:</text:span> <text:a xlink:type="simple" xlink:href="https://eur-lex.europa.eu/legal-content/DE/ALL/?uri=CELEX:32015R1189&amp;qid=1438606604876" text:style-name="Internet_20_link" text:visited-style-name="Visited_20_Internet_20_Link">Verordnung (EU) 2015/1189</text:a> (1), konsolidierte Fassung <text:a xlink:type="simple" xlink:href="https://eur-lex.europa.eu/legal-content/DE/ALL/?uri=CELEX:02015R1189-20170109" text:style-name="Internet_20_link" text:visited-style-name="Visited_20_Internet_20_Link">vom 09.01.2017</text:a></text:p>
      <text:p text:style-name="Text_20_body"><text:span text:style-name="">Rechtsakt - Energieverbrauchskennzeichnung:</text:span> <text:a xlink:type="simple" xlink:href="https://eur-lex.europa.eu/legal-content/DE/ALL/?uri=CELEX:32015R1187&amp;qid=1468568380345" text:style-name="Internet_20_link" text:visited-style-name="Visited_20_Internet_20_Link">Delegierte Verordnung (EU) 2015/1187</text:a>, konsolidierte Fassung <text:a xlink:type="simple" xlink:href="https://eur-lex.europa.eu/legal-content/DE/ALL/?uri=CELEX:02015R1187-20170307" text:style-name="Internet_20_link" text:visited-style-name="Visited_20_Internet_20_Link">vom 07.03.2017</text:a></text:p>
      <text:p text:style-name="Text_20_body"><text:span text:style-name="">Informationen zu europäisch harmonisierten Spezifikationen:</text:span></text:p>
      <text:p text:style-name="Text_20_body"><text:span text:style-name="Strong_20_Emphasis"><text:a xlink:type="simple" xlink:href="https://www.product-compliance.net/lib/exe/fetch.php?media=zusatzinformationen:lex_hn:p15:11170.pdf" text:style-name="Internet_20_link" text:visited-style-name="Visited_20_Internet_20_Link">Basisliste</text:a></text:span></text:p>
      <text:p text:style-name="Text_20_body"><text:span text:style-name="">Leitlinien, Umsetzungshilfen und weitere Informationen:</text:span></text:p>
      <text:p text:style-name="Text_20_body"><text:span text:style-name="underline">Hinweis der BAM:</text:span><text:line-break/>
Die Ökodesign-Verordnung für Festbrennstoffkessel enthält einen Staubgrenzwert für das Inverkehrbringen von Festbrennstoffkesseln, der weniger anspruchsvoll ist als derjenige Staubgrenzwert für den Betrieb von Festbrennstoffkesseln nach der 1. BImSchV, der Verordnung über Kleinfeuerungsanlagen. Die Europäische Kommission hat am 13. Mai 2020 einen Beschluss erlassen, wonach Deutschland die einzelstaatlichen Bestimmungen über Emissionsgrenzwerte für Staub beibehalten darf.<text:line-break/></text:p>
      <text:p text:style-name="Text_20_body">Informationen dazu finden Sie beim Bundesministerium für Umwelt, Naturschutz, nukleare Sicherheit und Verbraucherschutz: <text:a xlink:type="simple" xlink:href="https://www.bundesumweltministerium.de/heizen-mit-holz/der-deutsche-staubgrenzwert-fuer-festbrennstoffkessel-ist-weiterhin-gueltig" text:style-name="Internet_20_link" text:visited-style-name="Visited_20_Internet_20_Link">Heizen mit Holz</text:a></text:p>
      <text:h text:style-name="Heading_20_3" text:outline-level="3"><text:bookmark-start text:name="__RefHeading___ener_16_18"/><text:bookmark-start text:name="ener_16"/>ENER 16<text:bookmark-end text:name="__RefHeading___ener_16_18"/><text:bookmark-end text:name="ener_16"/></text:h>
      <text:p text:style-name="Text_20_body"><text:span text:style-name=""><text:span text:style-name="Strong_20_Emphasis"/></text:span><text:line-break/>
Abweichende Bezeichnung der Produktgruppe bei der BAM (D): <text:span text:style-name="Emphasis">Wäschetrockner</text:span></text:p>
      <text:p text:style-name="Text_20_body"><text:span text:style-name="">Rechtsakt - Ökodesign-Anforderungen:</text:span> <text:a xlink:type="simple" xlink:href="https://eur-lex.europa.eu/legal-content/DE/ALL/?uri=CELEX:32023R2533&amp;qid=1703003931847" text:style-name="Internet_20_link" text:visited-style-name="Visited_20_Internet_20_Link">Verordnung (EU) 2023/2533</text:a>, konsolidierte Fassung <text:a xlink:type="simple" xlink:href="https://eur-lex.europa.eu/legal-content/DE/ALL/?uri=CELEX:02023R2533-20251124" text:style-name="Internet_20_link" text:visited-style-name="Visited_20_Internet_20_Link">vom 24.11.2025</text:a></text:p>
      <text:p text:style-name="Text_20_body"><text:span text:style-name="">Rechtsakt - Energieverbrauchskennzeichnung:</text:span> <text:a xlink:type="simple" xlink:href="https://eur-lex.europa.eu/legal-content/DE/ALL/?uri=CELEX:32023R2534&amp;qid=1703003980108" text:style-name="Internet_20_link" text:visited-style-name="Visited_20_Internet_20_Link">Delegierte Verordnung (EU) 2023/2534</text:a>, konsolidierte Fassung <text:a xlink:type="simple" xlink:href="https://eur-lex.europa.eu/legal-content/DE/ALL/?uri=CELEX:02023R2534-20251124" text:style-name="Internet_20_link" text:visited-style-name="Visited_20_Internet_20_Link">vom 24.11.2025</text:a></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ener_17_19"/><text:bookmark-start text:name="ener_17"/>ENER 17<text:bookmark-end text:name="__RefHeading___ener_17_19"/><text:bookmark-end text:name="ener_17"/></text:h>
      <text:p text:style-name="Text_20_body"><text:span text:style-name=""><text:span text:style-name="Strong_20_Emphasis"/></text:span><text:line-break/></text:p>
      <text:p text:style-name="Text_20_body"><text:span text:style-name="">Rechtsakt - Ökodesign-Anforderungen:</text:span> <text:a xlink:type="simple" xlink:href="https://eur-lex.europa.eu/legal-content/DE/ALL/?uri=CELEX:32013R0666&amp;qid=1438607118314" text:style-name="Internet_20_link" text:visited-style-name="Visited_20_Internet_20_Link">Verordnung (EU) Nr. 666/2013</text:a> (1), konsolidierte Fassung <text:a xlink:type="simple" xlink:href="https://eur-lex.europa.eu/legal-content/DE/ALL/?uri=CELEX:02013R0666-20170109" text:style-name="Internet_20_link" text:visited-style-name="Visited_20_Internet_20_Link">vom 09.01.2017</text:a></text:p>
      <text:p text:style-name="Text_20_body"><text:span text:style-name="">Rechtsakt - Energieverbrauchskennzeichnung:</text:span> <text:span text:style-name="Strong_20_Emphasis"><text:span text:style-name="">Delegierte Verordnung zur Energieverbrauchskennzeichnung wurde durch die Europäische Kommission am 13.03.2019 für nichtig erklärt.</text:span></text:span></text:p>
      <text:p text:style-name="Text_20_body"><text:span text:style-name="">Informationen zu europäisch harmonisierten Spezifikationen:</text:span></text:p>
      <text:p text:style-name="Text_20_body"><text:span text:style-name="Strong_20_Emphasis"><text:a xlink:type="simple" xlink:href="https://www.product-compliance.net/lib/exe/fetch.php?media=zusatzinformationen:lex_hn:p15:11190.pdf" text:style-name="Internet_20_link" text:visited-style-name="Visited_20_Internet_20_Link">Basisliste</text:a></text:span></text:p>
      <text:p text:style-name="Text_20_body"><text:span text:style-name="">Leitlinien, Umsetzungshilfen und weitere Informationen:</text:span></text:p>
      <text:p text:style-name="Text_20_body">Eine Studie zur Überarbeitung der Verordnung(en) wurde im Juni 2019 abgeschlossen. Am 30. Oktober 2019 fand ein Konsultationsforum zu den Entwürfen der Kommission statt. Hierzu liegen die folgenden Informationen vor:<text:line-break/>
<text:a xlink:type="simple" xlink:href="https://netzwerke.bam.de/Netzwerke/Content/DE/Downloads/Evpg/Weisse-Ware/017_wordoc_ecodesign_2019.pdf?__blob=publicationFile" text:style-name="Internet_20_link" text:visited-style-name="Visited_20_Internet_20_Link">Verordnungsentwurf</text:a> - Ökodesign-Anforderungen (Information der BAM)<text:line-break/>
<text:a xlink:type="simple" xlink:href="https://netzwerke.bam.de/Netzwerke/Content/DE/Downloads/Evpg/Weisse-Ware/017_wordoc_label_2019.pdf?__blob=publicationFile" text:style-name="Internet_20_link" text:visited-style-name="Visited_20_Internet_20_Link">Verordnungsentwurf</text:a> - Energieverbrauchskennzeichnung (Information der BAM)<text:line-break/>
<text:a xlink:type="simple" xlink:href="https://netzwerke.bam.de/Netzwerke/Content/DE/Downloads/Evpg/Weisse-Ware/017-studyf-2019-vacuumcleaners.pdf?__blob=publicationFile" text:style-name="Internet_20_link" text:visited-style-name="Visited_20_Internet_20_Link">Informationen</text:a> zur Überarbeitsungsstudie (Information der BAM)<text:line-break/></text:p>
      <text:p text:style-name="Text_20_body">Im März 2022 und November 2023 gab es Konsultationsforen mit neuen <text:a xlink:type="simple" xlink:href="https://circabc.europa.eu/ui/group/418195ae-4919-45fa-a959-3b695c9aab28/library/043d565c-fccb-4e90-b263-473bdd42b5c0?p=1&amp;n=10&amp;sort=modified_DESC" text:style-name="Internet_20_link" text:visited-style-name="Visited_20_Internet_20_Link">Vorschlägen</text:a>.</text:p>
      <text:h text:style-name="Heading_20_3" text:outline-level="3"><text:bookmark-start text:name="__RefHeading___ener_18_20"/><text:bookmark-start text:name="ener_18"/>ENER 18<text:bookmark-end text:name="__RefHeading___ener_18_20"/><text:bookmark-end text:name="ener_18"/></text:h>
      <text:p text:style-name="Text_20_body"><text:span text:style-name=""><text:span text:style-name="Strong_20_Emphasis"/></text:span><text:line-break/></text:p>
      <text:p text:style-name="Text_20_body">Es gibt keine Verordnung zu dieser Produktgruppe.<text:line-break/>
Beteiligte Wirtschaftsakteure haben eine <text:a xlink:type="simple" xlink:href="https://energy.ec.europa.eu/document/download/6a2d3efb-7500-4c90-8128-bcc8f8bcacc1_en?filename=Voluntary%20Industry%20Agreement%20CSTBs%20-%20V%203%201%20Final.pdf" text:style-name="Internet_20_link" text:visited-style-name="Visited_20_Internet_20_Link">Selbstregulierungsvereinbarung</text:a> unterzeichnet.</text:p>
      <text:h text:style-name="Heading_20_3" text:outline-level="3"><text:bookmark-start text:name="__RefHeading___ener_19_21"/><text:bookmark-start text:name="ener_19"/>ENER 19<text:bookmark-end text:name="__RefHeading___ener_19_21"/><text:bookmark-end text:name="ener_19"/></text:h>
      <text:p text:style-name="Text_20_body"><text:span text:style-name=""><text:span text:style-name="Strong_20_Emphasis"/></text:span><text:line-break/>
Abweichende Bezeichnung der Produktgruppe bei der BAM (D): <text:span text:style-name="Emphasis">Haushaltsbeleuchtung, allgemeine Beleuchtung</text:span></text:p>
      <text:p text:style-name="Text_20_body"><text:span text:style-name="">Rechtsakt - Ökodesign-Anforderungen:</text:span> <text:a xlink:type="simple" xlink:href="https://eur-lex.europa.eu/legal-content/DE/ALL/?uri=CELEX:32019R2020&amp;qid=1634547473642" text:style-name="Internet_20_link" text:visited-style-name="Visited_20_Internet_20_Link">Verordnung (EU) 2019/2020</text:a>, konsolidierte Fassung <text:a xlink:type="simple" xlink:href="https://eur-lex.europa.eu/legal-content/DE/ALL/?uri=CELEX:02019R2020-20210901" text:style-name="Internet_20_link" text:visited-style-name="Visited_20_Internet_20_Link">vom 01.09.2021</text:a></text:p>
      <text:p text:style-name="Text_20_body"><text:span text:style-name="">Rechtsakt - Energieverbrauchskennzeichnung:</text:span> <text:a xlink:type="simple" xlink:href="https://eur-lex.europa.eu/legal-content/DE/ALL/?uri=CELEX:32019R2015&amp;qid=1634547683819" text:style-name="Internet_20_link" text:visited-style-name="Visited_20_Internet_20_Link">Delegierte Verordnung (EU) 2019/2015</text:a>, konsolidierte Fassung <text:a xlink:type="simple" xlink:href="https://eur-lex.europa.eu/legal-content/DE/ALL/?uri=CELEX:02019R2015-20230930" text:style-name="Internet_20_link" text:visited-style-name="Visited_20_Internet_20_Link">vom 30.09.2023</text:a></text:p>
      <text:p text:style-name="Text_20_body"><text:span text:style-name="">Informationen zu europäisch harmonisierten Spezifikationen:</text:span></text:p>
      <text:p text:style-name="Text_20_body"><text:span text:style-name="Strong_20_Emphasis"><text:a xlink:type="simple" xlink:href="https://www.product-compliance.net/lib/exe/fetch.php?media=zusatzinformationen:lex_hn:p15:11210.pdf" text:style-name="Internet_20_link" text:visited-style-name="Visited_20_Internet_20_Link">Basisliste</text:a></text:span></text:p>
      <text:p text:style-name="Text_20_body"><text:span text:style-name="">Leitlinien, Umsetzungshilfen und weitere Informationen:</text:span></text:p>
      <text:p text:style-name="Text_20_body">—</text:p>
      <text:h text:style-name="Heading_20_3" text:outline-level="3"><text:bookmark-start text:name="__RefHeading___ener_20_22"/><text:bookmark-start text:name="ener_20"/>ENER 20<text:bookmark-end text:name="__RefHeading___ener_20_22"/><text:bookmark-end text:name="ener_20"/></text:h>
      <text:p text:style-name="Text_20_body"><text:span text:style-name=""><text:span text:style-name="Strong_20_Emphasis"><text:line-break/></text:span></text:span><text:line-break/></text:p>
      <text:p text:style-name="Text_20_body"><text:span text:style-name="">Rechtsakt - Ökodesign-Anforderungen:</text:span> <text:a xlink:type="simple" xlink:href="https://eur-lex.europa.eu/legal-content/DE/ALL/?uri=CELEX:32015R1185&amp;qid=1438607309318" text:style-name="Internet_20_link" text:visited-style-name="Visited_20_Internet_20_Link">Verordnung (EU) 2015/1185</text:a> (1), konsolidierte Fassung <text:a xlink:type="simple" xlink:href="https://eur-lex.europa.eu/legal-content/DE/ALL/?uri=CELEX:02015R1185-20170109" text:style-name="Internet_20_link" text:visited-style-name="Visited_20_Internet_20_Link">vom 09.01.2017</text:a><text:line-break/>
<text:a xlink:type="simple" xlink:href="https://eur-lex.europa.eu/legal-content/DE/ALL/?uri=CELEX:32024R1103&amp;qid=1714118510223" text:style-name="Internet_20_link" text:visited-style-name="Visited_20_Internet_20_Link">Verordnung (EU) 2024/1103</text:a>, konsolidierte Fassung <text:a xlink:type="simple" xlink:href="https://eur-lex.europa.eu/legal-content/DE/ALL/?uri=CELEX:02024R1103-20240419" text:style-name="Internet_20_link" text:visited-style-name="Visited_20_Internet_20_Link">vom 19.04.2024</text:a></text:p>
      <text:p text:style-name="Text_20_body"><text:span text:style-name="">Rechtsakt - Energieverbrauchskennzeichnung:</text:span> <text:a xlink:type="simple" xlink:href="https://eur-lex.europa.eu/legal-content/DE/ALL/?uri=CELEX:32015R1186&amp;qid=1438607367064" text:style-name="Internet_20_link" text:visited-style-name="Visited_20_Internet_20_Link">Delegierte Verordnung (EU) 2015/1186</text:a> (3), konsolidierte Fassung <text:a xlink:type="simple" xlink:href="https://eur-lex.europa.eu/legal-content/DE/ALL/?uri=CELEX:02015R1186-20170307" text:style-name="Internet_20_link" text:visited-style-name="Visited_20_Internet_20_Link">vom 07.03.2017</text:a></text:p>
      <text:p text:style-name="Text_20_body"><text:span text:style-name="">Informationen zu europäisch harmonisierten Spezifikationen:</text:span></text:p>
      <text:p text:style-name="Text_20_body"><text:span text:style-name="Strong_20_Emphasis"><text:a xlink:type="simple" xlink:href="https://www.product-compliance.net/lib/exe/fetch.php?media=zusatzinformationen:lex_hn:p15:11220.pdf" text:style-name="Internet_20_link" text:visited-style-name="Visited_20_Internet_20_Link">Basisliste</text:a></text:span></text:p>
      <text:p text:style-name="Text_20_body"><text:span text:style-name="">Leitlinien, Umsetzungshilfen und weitere Informationen:</text:span></text:p>
      <text:p text:style-name="Text_20_body"><text:a xlink:type="simple" xlink:href="https://energy-efficient-products.ec.europa.eu/product-list/local-space-heaters_en?prefLang=de" text:style-name="Internet_20_link" text:visited-style-name="Visited_20_Internet_20_Link">Informationen</text:a> der Europäischen Kommission<text:line-break/>
<text:a xlink:type="simple" xlink:href="https://netzwerke.bam.de/Netzwerke/Content/DE/Downloads/Evpg/Heizen-Kuehlen-Lueften/guidelines-local-space-heaters.pdf?__blob=publicationFile" text:style-name="Internet_20_link" text:visited-style-name="Visited_20_Internet_20_Link">Leitlinien</text:a> für Einzelraumheizgeräte (von der BAM bereitgestellt)<text:line-break/>
<text:a xlink:type="simple" xlink:href="https://commission.europa.eu/system/files/2023-01/EC_FAQ_ED%20-%20JAN%202023.pdf" text:style-name="Internet_20_link" text:visited-style-name="Visited_20_Internet_20_Link">FAQs</text:a> für Einzelraumheizgeräte</text:p>
      <text:h text:style-name="Heading_20_3" text:outline-level="3"><text:bookmark-start text:name="__RefHeading___ener_21_23"/><text:bookmark-start text:name="ener_21"/>ENER 21<text:bookmark-end text:name="__RefHeading___ener_21_23"/><text:bookmark-end text:name="ener_21"/></text:h>
      <text:p text:style-name="Text_20_body"><text:span text:style-name=""><text:span text:style-name="Strong_20_Emphasis"/></text:span><text:line-break/>
Abweichende Bezeichnung der Produktgruppe bei der BAM (D): <text:span text:style-name="Emphasis">Warmluftzentralheizung (ohne KWK)</text:span></text:p>
      <text:p text:style-name="Text_20_body"><text:span text:style-name="">Rechtsakt - Ökodesign-Anforderungen:</text:span> <text:a xlink:type="simple" xlink:href="https://eur-lex.europa.eu/legal-content/DE/ALL/?uri=CELEX:32016R2281&amp;qid=1482336446399" text:style-name="Internet_20_link" text:visited-style-name="Visited_20_Internet_20_Link">Verordnung (EU) 2016/2281</text:a> (1), konsolidierte Fassung <text:a xlink:type="simple" xlink:href="https://eur-lex.europa.eu/legal-content/DE/ALL/?uri=CELEX:02016R2281-20170109" text:style-name="Internet_20_link" text:visited-style-name="Visited_20_Internet_20_Link">vom 09.01.2017</text:a></text:p>
      <text:p text:style-name="Text_20_body"><text:span text:style-name="">Informationen zu europäisch harmonisierten Spezifikationen:</text:span></text:p>
      <text:p text:style-name="Text_20_body"><text:span text:style-name="underline">Durchführungsbeschlüsse:</text:span><text:line-break/>
<text:a xlink:type="simple" xlink:href="https://www.product-compliance.net/lib/exe/fetch.php?media=zusatzinformationen:lex_hn:p15:be_2024-2638_luftheizungsprodukte.pdf" text:style-name="Internet_20_link" text:visited-style-name="Visited_20_Internet_20_Link">BE 2024/2638</text:a></text:p>
      <text:p text:style-name="Text_20_body"><text:span text:style-name="">Leitlinien, Umsetzungshilfen und weitere Informationen:</text:span></text:p>
      <text:p text:style-name="Text_20_body"><text:a xlink:type="simple" xlink:href="https://energy.ec.europa.eu/index_en" text:style-name="Internet_20_link" text:visited-style-name="Visited_20_Internet_20_Link">Informationen</text:a> der Europäischen Kommission</text:p>
      <text:h text:style-name="Heading_20_3" text:outline-level="3"><text:bookmark-start text:name="__RefHeading___ener_22_24"/><text:bookmark-start text:name="ener_22"/>ENER 22<text:bookmark-end text:name="__RefHeading___ener_22_24"/><text:bookmark-end text:name="ener_22"/></text:h>
      <text:p text:style-name="Text_20_body"><text:span text:style-name=""><text:span text:style-name="Strong_20_Emphasis"/></text:span><text:line-break/>
Abweichende Bezeichnung der Produktgruppe bei der BAM (D): <text:span text:style-name="Emphasis">Haushalts- und Gewerbeöfen für Speisen inkl. Mikrowellengeräte</text:span></text:p>
      <text:p text:style-name="Text_20_body"><text:span text:style-name="">Rechtsakt - Ökodesign-Anforderungen:</text:span> <text:a xlink:type="simple" xlink:href="https://eur-lex.europa.eu/legal-content/DE/ALL/?uri=CELEX:32014R0066&amp;qid=1438607399355" text:style-name="Internet_20_link" text:visited-style-name="Visited_20_Internet_20_Link">Verordnung (EU) Nr. 66/2014</text:a> (1), konsolidierte Fassung <text:a xlink:type="simple" xlink:href="https://eur-lex.europa.eu/legal-content/DE/ALL/?uri=CELEX:02014R0066-20170109" text:style-name="Internet_20_link" text:visited-style-name="Visited_20_Internet_20_Link">vom 09.01.2017</text:a></text:p>
      <text:p text:style-name="Text_20_body"><text:span text:style-name="">Rechtsakt - Energieverbrauchskennzeichnung:</text:span> <text:a xlink:type="simple" xlink:href="https://eur-lex.europa.eu/legal-content/DE/ALL/?uri=CELEX:32014R0065&amp;qid=1438607430783" text:style-name="Internet_20_link" text:visited-style-name="Visited_20_Internet_20_Link">Delegierte Verordnung (EU) Nr. 65/2014</text:a> (3), konsolidierte Fassung <text:a xlink:type="simple" xlink:href="https://eur-lex.europa.eu/legal-content/DE/ALL/?uri=CELEX:02014R0065-20170307" text:style-name="Internet_20_link" text:visited-style-name="Visited_20_Internet_20_Link">vom 07.03.2017</text:a></text:p>
      <text:p text:style-name="Text_20_body"><text:span text:style-name="">Informationen zu europäisch harmonisierten Spezifikationen:</text:span></text:p>
      <text:p text:style-name="Text_20_body"><text:span text:style-name="Strong_20_Emphasis"><text:a xlink:type="simple" xlink:href="https://www.product-compliance.net/lib/exe/fetch.php?media=zusatzinformationen:lex_hn:p15:11240.pdf" text:style-name="Internet_20_link" text:visited-style-name="Visited_20_Internet_20_Link">Basisliste</text:a></text:span></text:p>
      <text:p text:style-name="Text_20_body"><text:span text:style-name="">Leitlinien, Umsetzungshilfen und weitere Informationen:</text:span></text:p>
      <text:p text:style-name="Text_20_body"><text:a xlink:type="simple" xlink:href="https://commission.europa.eu/system/files/2018-09/implementation_guidelines_cooking_appliances.pdf" text:style-name="Internet_20_link" text:visited-style-name="Visited_20_Internet_20_Link">Leitfaden</text:a> der Europäischen Kommission<text:line-break/>
<text:a xlink:type="simple" xlink:href="https://susproc.jrc.ec.europa.eu/product-bureau/product-groups/424/project-plan" text:style-name="Internet_20_link" text:visited-style-name="Visited_20_Internet_20_Link">Website</text:a> zur Überarbeitungsstudie für die Verordnungen</text:p>
      <text:h text:style-name="Heading_20_3" text:outline-level="3"><text:bookmark-start text:name="__RefHeading___ener_23_25"/><text:bookmark-start text:name="ener_23"/>ENER 23<text:bookmark-end text:name="__RefHeading___ener_23_25"/><text:bookmark-end text:name="ener_23"/></text:h>
      <text:p text:style-name="Text_20_body"><text:span text:style-name=""><text:span text:style-name="Strong_20_Emphasis"/></text:span><text:line-break/>
Abweichende Bezeichnung der Produktgruppe bei der BAM (D): <text:span text:style-name="Emphasis">Haushalts- und Gewerbeherde und -grills</text:span></text:p>
      <text:h text:style-name="Heading_20_3" text:outline-level="3"><text:bookmark-start text:name="__RefHeading___ener_24_26"/><text:bookmark-start text:name="ener_24"/>ENER 24<text:bookmark-end text:name="__RefHeading___ener_24_26"/><text:bookmark-end text:name="ener_24"/></text:h>
      <text:p text:style-name="Text_20_body"><text:span text:style-name=""><text:span text:style-name="Strong_20_Emphasis"/></text:span><text:line-break/>
Verordnungen zu dieser Produktgruppe liegen noch nicht vor.<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Es gibt ein <text:a xlink:type="simple" xlink:href="https://netzwerke.bam.de/Netzwerke/Content/DE/Downloads/Evpg/Weisse-Ware/024-workdoc-2013.html" text:style-name="Internet_20_link" text:visited-style-name="Visited_20_Internet_20_Link">Arbeitsdokument</text:a> zu möglichen Anforderungen u. a. an gewerbliche Geschirrspüler</text:p>
      <text:h text:style-name="Heading_20_3" text:outline-level="3"><text:bookmark-start text:name="__RefHeading___ener_25_27"/><text:bookmark-start text:name="ener_25"/>ENER 25<text:bookmark-end text:name="__RefHeading___ener_25_27"/><text:bookmark-end text:name="ener_25"/></text:h>
      <text:p text:style-name="Text_20_body"><text:span text:style-name=""><text:span text:style-name="Strong_20_Emphasis"/></text:span><text:line-break/>
Anforderungen wurden aufgenommen in <text:a xlink:type="simple" xlink:href="https://eur-lex.europa.eu/legal-content/de/ALL/?uri=CELEX:32023R0826" text:style-name="Internet_20_link" text:visited-style-name="Visited_20_Internet_20_Link">Verordnung (EU) 2023/826</text:a> (vormals Verordnung (EU) 1275/2008) zu „stand-by Betrieb“ mit konsolidierter Fassung <text:a xlink:type="simple" xlink:href="https://eur-lex.europa.eu/legal-content/DE/ALL/?uri=CELEX:02023R0826-20251124" text:style-name="Internet_20_link" text:visited-style-name="Visited_20_Internet_20_Link">vom 24.11.2025</text:a></text:p>
      <text:h text:style-name="Heading_20_3" text:outline-level="3"><text:bookmark-start text:name="__RefHeading___ener_26_28"/><text:bookmark-start text:name="ener_26"/>ENER 26<text:bookmark-end text:name="__RefHeading___ener_26_28"/><text:bookmark-end text:name="ener_26"/></text:h>
      <text:p text:style-name="Text_20_body"><text:span text:style-name=""><text:span text:style-name="Strong_20_Emphasis"/></text:span><text:line-break/></text:p>
      <text:p text:style-name="Text_20_body"><text:span text:style-name="">Rechtsakt - Ökodesign-Anforderungen:</text:span> <text:a xlink:type="simple" xlink:href="https://eur-lex.europa.eu/legal-content/de/ALL/?uri=CELEX:32023R0826" text:style-name="Internet_20_link" text:visited-style-name="Visited_20_Internet_20_Link">Verordnung (EU) 2023/826</text:a>, mit konsolidierter Fassung <text:a xlink:type="simple" xlink:href="https://eur-lex.europa.eu/legal-content/DE/ALL/?uri=CELEX:02023R0826-20251124" text:style-name="Internet_20_link" text:visited-style-name="Visited_20_Internet_20_Link">vom 24.11.2025</text:a></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ener_27_29"/><text:bookmark-start text:name="ener_27"/>ENER 27<text:bookmark-end text:name="__RefHeading___ener_27_29"/><text:bookmark-end text:name="ener_27"/></text:h>
      <text:p text:style-name="Text_20_body"><text:span text:style-name=""><text:span text:style-name="Strong_20_Emphasis"/></text:span><text:line-break/>
Verordnungen zu dieser Produktgruppe liegen noch nicht vor.<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a xlink:type="simple" xlink:href="https://netzwerke.bam.de/Netzwerke/Content/DE/Downloads/Evpg/Elektronik/027-studyf-14-06.pdf?__blob=publicationFile" text:style-name="Internet_20_link" text:visited-style-name="Visited_20_Internet_20_Link">Abschlussbericht</text:a> der Vorstudie (von der BAM bereitgestellt)</text:p>
      <text:h text:style-name="Heading_20_3" text:outline-level="3"><text:bookmark-start text:name="__RefHeading___ener_28_30"/><text:bookmark-start text:name="ener_28"/>ENER 28<text:bookmark-end text:name="__RefHeading___ener_28_30"/><text:bookmark-end text:name="ener_28"/></text:h>
      <text:p text:style-name="Text_20_body"><text:span text:style-name=""><text:span text:style-name="Strong_20_Emphasis"/></text:span><text:line-break/>
Verordnungen zu dieser Produktgruppe liegen noch nicht vor.<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a xlink:type="simple" xlink:href="https://netzwerke.bam.de/Netzwerke/Content/DE/Downloads/Evpg/Industrie/028_studyf_14-04.pdf?__blob=publicationFile" text:style-name="Internet_20_link" text:visited-style-name="Visited_20_Internet_20_Link">Abschlussbericht</text:a> der Vorstudie (von der BAM bereitgestellt)</text:p>
      <text:h text:style-name="Heading_20_3" text:outline-level="3"><text:bookmark-start text:name="__RefHeading___ener_29_31"/><text:bookmark-start text:name="ener_29"/>ENER 29<text:bookmark-end text:name="__RefHeading___ener_29_31"/><text:bookmark-end text:name="ener_29"/></text:h>
      <text:p text:style-name="Text_20_body"><text:span text:style-name=""><text:span text:style-name="Strong_20_Emphasis"/></text:span><text:line-break/>
Verordnungen zu dieser Produktgruppe liegen noch nicht vor.<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a xlink:type="simple" xlink:href="https://netzwerke.bam.de/Netzwerke/Content/DE/Downloads/Evpg/Industrie/029_studyf_14-03.pdf?__blob=publicationFile" text:style-name="Internet_20_link" text:visited-style-name="Visited_20_Internet_20_Link">Abschlussbericht</text:a> der Vorstudie (von der BAM bereitgestellt)</text:p>
      <text:h text:style-name="Heading_20_3" text:outline-level="3"><text:bookmark-start text:name="__RefHeading___ener_30_32"/><text:bookmark-start text:name="ener_30"/>ENER 30<text:bookmark-end text:name="__RefHeading___ener_30_32"/><text:bookmark-end text:name="ener_30"/></text:h>
      <text:p text:style-name="Text_20_body"><text:span text:style-name=""><text:span text:style-name="Strong_20_Emphasis"><text:line-break/></text:span></text:span><text:line-break/>
Verordnungen zu dieser Produktgruppe liegen noch nicht vor.<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a xlink:type="simple" xlink:href="https://netzwerke.bam.de/Netzwerke/Content/DE/Downloads/Evpg/Industrie/030_studyf_14-07.pdf?__blob=publicationFile" text:style-name="Internet_20_link" text:visited-style-name="Visited_20_Internet_20_Link">Abschlussbericht</text:a> der Vorstudie (von der BAM bereitgestellt) </text:p>
      <text:h text:style-name="Heading_20_3" text:outline-level="3"><text:bookmark-start text:name="__RefHeading___ener_31_33"/><text:bookmark-start text:name="ener_31"/>ENER 31<text:bookmark-end text:name="__RefHeading___ener_31_33"/><text:bookmark-end text:name="ener_31"/></text:h>
      <text:p text:style-name="Text_20_body"><text:span text:style-name=""><text:span text:style-name="Strong_20_Emphasis"/></text:span><text:line-break/>
Verordnungen zu dieser Produktgruppe liegen noch nicht vor.<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a xlink:type="simple" xlink:href="https://www.eco-compressors.eu/" text:style-name="Internet_20_link" text:visited-style-name="Visited_20_Internet_20_Link">Website</text:a> der Vorstudie</text:p>
      <text:h text:style-name="Heading_20_3" text:outline-level="3"><text:bookmark-start text:name="__RefHeading___ener_32_34"/><text:bookmark-start text:name="ener_32"/>ENER 32<text:bookmark-end text:name="__RefHeading___ener_32_34"/><text:bookmark-end text:name="ener_32"/></text:h>
      <text:p text:style-name="Text_20_body"><text:span text:style-name=""><text:span text:style-name="Strong_20_Emphasis"/></text:span><text:line-break/>
Verordnungen zu dieser Produktgruppe liegen noch nicht vor.<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a xlink:type="simple" xlink:href="https://www.vhk.nl/downloads/Reports/2015/VHK%20511%20Window%20Products%20Lot32%20TASK1-7.ZIP" text:style-name="Internet_20_link" text:visited-style-name="Visited_20_Internet_20_Link">Abschlussbericht</text:a> der Vorstudie (von der BAM bereitgestellt)</text:p>
      <text:h text:style-name="Heading_20_3" text:outline-level="3"><text:bookmark-start text:name="__RefHeading___ener_33_35"/><text:bookmark-start text:name="ener_33"/>ENER 33<text:bookmark-end text:name="__RefHeading___ener_33_35"/><text:bookmark-end text:name="ener_33"/></text:h>
      <text:p text:style-name="Text_20_body"><text:span text:style-name=""><text:span text:style-name="Strong_20_Emphasis"/></text:span><text:line-break/>
Verordnungen zu dieser Produktgruppe liegen noch nicht vor.<text:line-break/>
<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a xlink:type="simple" xlink:href="https://eco-smartappliances.eu/en" text:style-name="Internet_20_link" text:visited-style-name="Visited_20_Internet_20_Link">Website</text:a> der Vorstudie</text:p>
      <text:h text:style-name="Heading_20_3" text:outline-level="3"><text:bookmark-start text:name="__RefHeading___ener_34_36"/><text:bookmark-start text:name="ener_34"/>ENER 34<text:bookmark-end text:name="__RefHeading___ener_34_36"/><text:bookmark-end text:name="ener_34"/></text:h>
      <text:p text:style-name="Text_20_body"><text:span text:style-name=""><text:span text:style-name="Strong_20_Emphasis"/></text:span><text:line-break/>
<text:span text:style-name="Strong_20_Emphasis">aufgehoben</text:span></text:p>
      <text:h text:style-name="Heading_20_3" text:outline-level="3"><text:bookmark-start text:name="__RefHeading___ener_35_37"/><text:bookmark-start text:name="ener_35"/>ENER 35<text:bookmark-end text:name="__RefHeading___ener_35_37"/><text:bookmark-end text:name="ener_35"/></text:h>
      <text:p text:style-name="Text_20_body"><text:span text:style-name=""><text:span text:style-name="Strong_20_Emphasis"/></text:span><text:line-break/>
<text:span text:style-name="Strong_20_Emphasis">Derzeit keine Maßnahmen geplant</text:span></text:p>
      <text:h text:style-name="Heading_20_3" text:outline-level="3"><text:bookmark-start text:name="__RefHeading___ener_36_38"/><text:bookmark-start text:name="ener_36"/>ENER 36<text:bookmark-end text:name="__RefHeading___ener_36_38"/><text:bookmark-end text:name="ener_36"/></text:h>
      <text:p text:style-name="Text_20_body"><text:span text:style-name=""><text:span text:style-name="Strong_20_Emphasis"/></text:span><text:line-break/>
<text:span text:style-name="Strong_20_Emphasis">Derzeit keine Maßnahmen geplant</text:span><text:line-break/>
Ein <text:a xlink:type="simple" xlink:href="https://netzwerke.bam.de/Netzwerke/Content/DE/Downloads/Evpg/Sonstige/036-workd-2014-04.pdf?__blob=publicationFile" text:style-name="Internet_20_link" text:visited-style-name="Visited_20_Internet_20_Link">Arbeitspapier</text:a> der Europäischen Kommission liegt vor (von der BAM bereitgestellt).</text:p>
      <text:h text:style-name="Heading_20_3" text:outline-level="3"><text:bookmark-start text:name="__RefHeading___ener_37_39"/><text:bookmark-start text:name="ener_37"/>ENER 37<text:bookmark-end text:name="__RefHeading___ener_37_39"/><text:bookmark-end text:name="ener_37"/></text:h>
      <text:p text:style-name="Text_20_body"><text:span text:style-name=""><text:span text:style-name="Strong_20_Emphasis"/></text:span><text:line-break/>
Verordnungen zu dieser Produktgruppe liegen noch nicht vor.<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a xlink:type="simple" xlink:href="https://ecodesign-lightingsystems.eu/" text:style-name="Internet_20_link" text:visited-style-name="Visited_20_Internet_20_Link">Website</text:a> der Vorstudie</text:p>
      <text:h text:style-name="Heading_20_3" text:outline-level="3"><text:bookmark-start text:name="__RefHeading___ener_38_40"/><text:bookmark-start text:name="ener_38"/>ENER 38<text:bookmark-end text:name="__RefHeading___ener_38_40"/><text:bookmark-end text:name="ener_38"/></text:h>
      <text:p text:style-name="Text_20_body"><text:span text:style-name=""><text:span text:style-name="Strong_20_Emphasis"/></text:span><text:line-break/>
Verordnungen zu dieser Produktgruppe liegen noch nicht vor.<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furniture_41"/><text:bookmark-start text:name="furniture"/>FURNITURE<text:bookmark-end text:name="__RefHeading___furniture_41"/><text:bookmark-end text:name="furniture"/></text:h>
      <text:p text:style-name="Text_20_body"><text:span text:style-name=""><text:span text:style-name="Strong_20_Emphasis"/></text:span><text:line-break/>
Verordnungen zu dieser Produktgruppe liegen noch nicht vor.<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a xlink:type="simple" xlink:href="https://espr-euecolabel-furniture.eu/" text:style-name="Internet_20_link" text:visited-style-name="Visited_20_Internet_20_Link">Website</text:a> der Vorstudie<text:line-break/>
Eine Stakeholder-Befragung wurde initiiert (<text:a xlink:type="simple" xlink:href="https://view.officeapps.live.com/op/view.aspx?src=https%3A%2F%2Fespr-euecolabel-furniture.eu%2Fsites%2Fecodesignfurniture%2Ffiles%2Fdownloads%2Fespr_furniture_questions_markets_users_technologies_final260513.xlsx&amp;wdOrigin=BROWSELINK" text:style-name="Internet_20_link" text:visited-style-name="Visited_20_Internet_20_Link">Dokument</text:a> von der BAM bereitgestellt).</text:p>
      <text:h text:style-name="Heading_20_3" text:outline-level="3"><text:bookmark-start text:name="__RefHeading___sstb_42"/><text:bookmark-start text:name="sstb"/>SSTB<text:bookmark-end text:name="__RefHeading___sstb_42"/><text:bookmark-end text:name="sstb"/></text:h>
      <text:p text:style-name="Text_20_body"><text:span text:style-name=""><text:span text:style-name="Strong_20_Emphasis"/></text:span><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batt_43"/><text:bookmark-start text:name="batt"/>BATT<text:bookmark-end text:name="__RefHeading___batt_43"/><text:bookmark-end text:name="batt"/></text:h>
      <text:p text:style-name="Text_20_body"><text:span text:style-name=""><text:span text:style-name="Strong_20_Emphasis"/></text:span><text:line-break/>
Verordnungen zu dieser Produktgruppe liegen noch nicht vor.<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phone_44"/><text:bookmark-start text:name="phone"/>PHONE<text:bookmark-end text:name="__RefHeading___phone_44"/><text:bookmark-end text:name="phone"/></text:h>
      <text:p text:style-name="Text_20_body"><text:span text:style-name=""><text:span text:style-name="Strong_20_Emphasis"/></text:span><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water_45"/><text:bookmark-start text:name="water"/>WATER<text:bookmark-end text:name="__RefHeading___water_45"/><text:bookmark-end text:name="water"/></text:h>
      <text:p text:style-name="Text_20_body"><text:span text:style-name=""><text:span text:style-name="Strong_20_Emphasis"/></text:span><text:line-break/>
Verordnungen zu dieser Produktgruppe liegen noch nicht vor.<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steel_46"/><text:bookmark-start text:name="steel"/>STEEL<text:bookmark-end text:name="__RefHeading___steel_46"/><text:bookmark-end text:name="steel"/></text:h>
      <text:p text:style-name="Text_20_body"><text:span text:style-name=""><text:span text:style-name="Strong_20_Emphasis"/></text:span><text:line-break/>
Verordnungen zu dieser Produktgruppe liegen noch nicht vor.<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tex_47"/><text:bookmark-start text:name="tex"/>TEX<text:bookmark-end text:name="__RefHeading___tex_47"/><text:bookmark-end text:name="tex"/></text:h>
      <text:p text:style-name="Text_20_body"><text:span text:style-name=""><text:span text:style-name="Strong_20_Emphasis"/></text:span><text:line-break/>
Verordnungen zu dieser Produktgruppe liegen noch nicht vor.<text:line-break/>
<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raw_48"/><text:bookmark-start text:name="raw"/>RAW<text:bookmark-end text:name="__RefHeading___raw_48"/><text:bookmark-end text:name="raw"/></text:h>
      <text:p text:style-name="Text_20_body"><text:span text:style-name=""><text:span text:style-name="Strong_20_Emphasis"/></text:span><text:line-break/>
Verordnungen zu dieser Produktgruppe liegen noch nicht vor.<text:line-break/>
<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charge_49"/><text:bookmark-start text:name="charge"/>CHARGE<text:bookmark-end text:name="__RefHeading___charge_49"/><text:bookmark-end text:name="charge"/></text:h>
      <text:p text:style-name="Text_20_body"><text:span text:style-name=""><text:span text:style-name="Strong_20_Emphasis"/></text:span><text:line-break/>
Verordnungen zu dieser Produktgruppe liegen noch nicht vor.<text:line-break/>
<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grow_1_50"/><text:bookmark-start text:name="grow_1"/>GROW 1<text:bookmark-end text:name="__RefHeading___grow_1_50"/><text:bookmark-end text:name="grow_1"/></text:h>
      <text:p text:style-name="Text_20_body"><text:span text:style-name=""><text:span text:style-name="Strong_20_Emphasis"/></text:span><text:line-break/>
Abweichende Bezeichnung der Produktgruppe bei der BAM (D): <text:span text:style-name="Emphasis">Professionelle Kühlung</text:span></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grow_2_51"/><text:bookmark-start text:name="grow_2"/>GROW 2<text:bookmark-end text:name="__RefHeading___grow_2_51"/><text:bookmark-end text:name="grow_2"/></text:h>
      <text:p text:style-name="Text_20_body"><text:span text:style-name=""><text:span text:style-name="Strong_20_Emphasis"/></text:span><text:line-break/>
Abweichende Bezeichnung der Produktgruppe bei der BAM (D): <text:span text:style-name="Emphasis">Transformatoren</text:span></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grow_3_52"/><text:bookmark-start text:name="grow_3"/>GROW 3<text:bookmark-end text:name="__RefHeading___grow_3_52"/><text:bookmark-end text:name="grow_3"/></text:h>
      <text:p text:style-name="Text_20_body"><text:span text:style-name=""><text:span text:style-name="Strong_20_Emphasis"/></text:span><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grow_4_53"/><text:bookmark-start text:name="grow_4"/>GROW 4<text:bookmark-end text:name="__RefHeading___grow_4_53"/><text:bookmark-end text:name="grow_4"/></text:h>
      <text:p text:style-name="Text_20_body"><text:span text:style-name=""><text:span text:style-name="Strong_20_Emphasis"/></text:span><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grow_5_54"/><text:bookmark-start text:name="grow_5"/>GROW 5<text:bookmark-end text:name="__RefHeading___grow_5_54"/><text:bookmark-end text:name="grow_5"/></text:h>
      <text:p text:style-name="Text_20_body"><text:span text:style-name=""><text:span text:style-name="Strong_20_Emphasis"/></text:span><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p text:style-name="Text_20_body"><text:span text:style-name=""><text:span text:style-name="Strong_20_Emphasis"/></text:span><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grow_6_55"/><text:bookmark-start text:name="grow_6"/>GROW 6<text:bookmark-end text:name="__RefHeading___grow_6_55"/><text:bookmark-end text:name="grow_6"/></text:h>
      <text:p text:style-name="Text_20_body"><text:span text:style-name=""><text:span text:style-name="Strong_20_Emphasis"/></text:span><text:line-break/>
Abweichende Bezeichnung der Produktgruppe bei der BAM (D): <text:span text:style-name="Emphasis">Klimatechnik, Lüftungstechnik</text:span></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grow_7_56"/><text:bookmark-start text:name="grow_7"/>GROW 7<text:bookmark-end text:name="__RefHeading___grow_7_56"/><text:bookmark-end text:name="grow_7"/></text:h>
      <text:p text:style-name="Text_20_body"><text:span text:style-name=""><text:span text:style-name="Strong_20_Emphasis"/></text:span><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grow_8_57"/><text:bookmark-start text:name="grow_8"/>GROW 8<text:bookmark-end text:name="__RefHeading___grow_8_57"/><text:bookmark-end text:name="grow_8"/></text:h>
      <text:p text:style-name="Text_20_body"><text:span text:style-name=""><text:span text:style-name="Strong_20_Emphasis"/></text:span><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grow_9_58"/><text:bookmark-start text:name="grow_9"/>GROW 9<text:bookmark-end text:name="__RefHeading___grow_9_58"/><text:bookmark-end text:name="grow_9"/></text:h>
      <text:p text:style-name="Text_20_body"><text:span text:style-name=""><text:span text:style-name="Strong_20_Emphasis"/></text:span><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grow_11_59"/><text:bookmark-start text:name="grow_11"/>GROW 11<text:bookmark-end text:name="__RefHeading___grow_11_59"/><text:bookmark-end text:name="grow_11"/></text:h>
      <text:p text:style-name="Text_20_body"><text:span text:style-name=""><text:span text:style-name="Strong_20_Emphasis"/></text:span><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grow_12_60"/><text:bookmark-start text:name="grow_12"/>GROW 12<text:bookmark-end text:name="__RefHeading___grow_12_60"/><text:bookmark-end text:name="grow_12"/></text:h>
      <text:p text:style-name="Text_20_body"><text:span text:style-name=""><text:span text:style-name="Strong_20_Emphasis"/></text:span><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env_1_61"/><text:bookmark-start text:name="env_1"/>ENV 1<text:bookmark-end text:name="__RefHeading___env_1_61"/><text:bookmark-end text:name="env_1"/></text:h>
      <text:p text:style-name="Text_20_body"><text:span text:style-name=""><text:span text:style-name="Strong_20_Emphasis"/></text:span><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text:h text:style-name="Heading_20_3" text:outline-level="3"><text:bookmark-start text:name="__RefHeading___env_2_62"/><text:bookmark-start text:name="env_2"/>ENV 2<text:bookmark-end text:name="__RefHeading___env_2_62"/><text:bookmark-end text:name="env_2"/></text:h>
      <text:p text:style-name="Text_20_body"><text:span text:style-name=""><text:span text:style-name="Strong_20_Emphasis"/></text:span><text:line-break/></text:p>
      <text:p text:style-name="Text_20_body"><text:span text:style-name="">Rechtsakt - Ökodesign-Anforderungen:</text:span> …</text:p>
      <text:p text:style-name="Text_20_body"><text:span text:style-name="">Rechtsakt - Energieverbrauchskennzeichnung:</text:span> …</text:p>
      <text:p text:style-name="Text_20_body"><text:span text:style-name="">Informationen zu europäisch harmonisierten Spezifikationen:</text:span></text:p>
      <text:p text:style-name="Text_20_body">—</text:p>
      <text:p text:style-name="Text_20_body"><text:span text:style-name="">Leitlinien, Umsetzungshilfen und weitere Informationen:</text:span></text:p>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1::55:29</meta:creation-date>
    <dc:creator>Generated</dc:creator>
    <dc:date>2026-08-25T01::55:29</dc:date>
    <dc:language>en-US</dc:language>
    <meta:editing-cycles>1</meta:editing-cycles>
    <meta:editing-duration>PT0S</meta:editing-duration>
    <dc:title>zusatzinformationen:lex_hn:p15:oeko</dc:title>
  </office:meta>
</office:document-meta>
</file>