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e7dbb2e29697a89e83e4c1f9855219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://product-compliance.net/doku.php?id=start" text:style-name="Internet_20_link" text:visited-style-name="Visited_20_Internet_20_Link">Startseite</text:a><text:line-break/><text:line-break/><text:a xlink:type="simple" xlink:href="http://product-compliance.net/doku.php?id=zusatzinformationen:start" text:style-name="Internet_20_link" text:visited-style-name="Visited_20_Internet_20_Link">Informationsseite</text:a><text:line-break/><text:line-break/><text:a xlink:type="simple" xlink:href="http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://product-compliance.net/doku.php?id=zusatzinformationen:lex_hn:p15:p15" text:style-name="Internet_20_link" text:visited-style-name="Visited_20_Internet_20_Link">Ökodesign, Verbrauchskennzeichnung</text:a><text:line-break/><text:a xlink:type="simple" xlink:href="http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6110411419cm" style:rel-height="scale"><draw:image xlink:href="Pictures/8e7dbb2e29697a89e83e4c1f9855219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ennzeichnung von Reifen hinsichtlich der Kraftstoffeffizienz und andere Parame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5::50:09</meta:creation-date>
    <dc:creator>Generated</dc:creator>
    <dc:date>2026-08-26T05::50:09</dc:date>
    <dc:language>en-US</dc:language>
    <meta:editing-cycles>1</meta:editing-cycles>
    <meta:editing-duration>PT0S</meta:editing-duration>
    <dc:title>zusatzinformationen:lex_hn:p15:p15_05</dc:title>
  </office:meta>
</office:document-meta>
</file>