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766ba107f2b27c5030180f6159e15678.jpg"/>
  <manifest:file-entry manifest:media-type="image/jpeg" manifest:full-path="Pictures/0579b1deea318295f60a9193612156bb.jpeg"/>
  <manifest:file-entry manifest:media-type="image/jpeg" manifest:full-path="Pictures/3bb22b5048159a0db261f3fa99712b17.jpg"/>
  <manifest:file-entry manifest:media-type="image/jpeg" manifest:full-path="Pictures/6f83ce2d8f7beafd41b9cfec7a7ab982.jpeg"/>
  <manifest:file-entry manifest:media-type="image/jpeg" manifest:full-path="Pictures/3c34f809b8474d03ad6c25d6e5c1086a.jpg"/>
  <manifest:file-entry manifest:media-type="image/jpeg" manifest:full-path="Pictures/d355cd7ccc5a547ab4654a9f0d19d788.jpg"/>
  <manifest:file-entry manifest:media-type="image/jpeg" manifest:full-path="Pictures/a58949e2688968d3fd83f697bad03946.jpg"/>
  <manifest:file-entry manifest:media-type="image/jpeg" manifest:full-path="Pictures/0dabd49d9470c2b0f6913d7074bf92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Fahrzeuge<text:line-break/>Transportmittel<text:line-break/>Infrastruktur</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59689465409cm" style:rel-height="scale"><draw:image xlink:href="Pictures/766ba107f2b27c5030180f6159e15678.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1" text:style-name="Internet_20_link" text:visited-style-name="Visited_20_Internet_20_Link">Seilbahnen für den Personenverkehr ==&gt; auch bei p08!!!</text:a></text:span>  </text:p>
          </table:table-cell>
        </table:table-row>
        <table:table-row>
          <table:table-cell office:value-type="string" table:style-name="tablecell">
            <text:p text:style-name="tablealignleft"><draw:frame draw:style-name="media" draw:name="4" text:anchor-type="as-char" draw:z-index="4" svg:width="2.6458333333333cm" style:rel-width="100%" svg:height="1.8462683150183cm" style:rel-height="scale"><draw:image xlink:href="Pictures/0579b1deea318295f60a9193612156bb.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2" text:style-name="Internet_20_link" text:visited-style-name="Visited_20_Internet_20_Link">Unbemannte Luftfahrzeugsysteme ("Drohnen") ==&gt; auch bei p08!!!</text:a></text:span>  </text:p>
          </table:table-cell>
        </table:table-row>
        <table:table-row>
          <table:table-cell office:value-type="string" table:style-name="tablecell">
            <text:p text:style-name="tablealignleft"><draw:frame draw:style-name="media" draw:name="5" text:anchor-type="as-char" draw:z-index="5" svg:width="2.6458333333333cm" style:rel-width="100%" svg:height="1.5051147704591cm" style:rel-height="scale"><draw:image xlink:href="Pictures/3bb22b5048159a0db261f3fa99712b17.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3" text:style-name="Internet_20_link" text:visited-style-name="Visited_20_Internet_20_Link">Beherrschung der Gefahren schwerer Unfälle mit gefährlichen Stoffen ==&gt; auch bei p06!!!</text:a></text:span>  </text:p>
          </table:table-cell>
        </table:table-row>
        <table:table-row>
          <table:table-cell office:value-type="string" table:style-name="tablecell">
            <text:p text:style-name="tablealignleft"><draw:frame draw:style-name="media" draw:name="6" text:anchor-type="as-char" draw:z-index="6" svg:width="2.6458333333333cm" style:rel-width="100%" svg:height="1.7638888888889cm" style:rel-height="scale"><draw:image xlink:href="Pictures/6f83ce2d8f7beafd41b9cfec7a7ab982.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4" text:style-name="Internet_20_link" text:visited-style-name="Visited_20_Internet_20_Link">Qualität von Otto- und Dieselkraftstoffen ==&gt; auch bei p02!!!</text:a></text:span>  </text:p>
          </table:table-cell>
        </table:table-row>
        <table:table-row>
          <table:table-cell office:value-type="string" table:style-name="tablecell">
            <text:p text:style-name="tablealignleft"><draw:frame draw:style-name="media" draw:name="7" text:anchor-type="as-char" draw:z-index="7" svg:width="2.6458333333333cm" style:rel-width="100%" svg:height="2.0362869198312cm" style:rel-height="scale"><draw:image xlink:href="Pictures/3c34f809b8474d03ad6c25d6e5c1086a.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5" text:style-name="Internet_20_link" text:visited-style-name="Visited_20_Internet_20_Link">Genehmigung und Marktüberwachung von zwei- oder dreirädrigen und vierrädrigen Fahrzeugen</text:a></text:span>  </text:p>
          </table:table-cell>
        </table:table-row>
        <table:table-row>
          <table:table-cell office:value-type="string" table:style-name="tablecell">
            <text:p text:style-name="tablealignleft"><draw:frame draw:style-name="media" draw:name="8" text:anchor-type="as-char" draw:z-index="8" svg:width="2.6458333333333cm" style:rel-width="100%" svg:height="2.3438632246377cm" style:rel-height="scale"><draw:image xlink:href="Pictures/d355cd7ccc5a547ab4654a9f0d19d788.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6" text:style-name="Internet_20_link" text:visited-style-name="Visited_20_Internet_20_Link">Genehmigung und Marktüberwachung von land- und forstwirtschaftlichen Fahrzeugen</text:a></text:span>  </text:p>
          </table:table-cell>
        </table:table-row>
        <table:table-row>
          <table:table-cell office:value-type="string" table:style-name="tablecell">
            <text:p text:style-name="tablealignleft"><draw:frame draw:style-name="media" draw:name="9" text:anchor-type="as-char" draw:z-index="9"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7" text:style-name="Internet_20_link" text:visited-style-name="Visited_20_Internet_20_Link">Rechtsrahmen für die Genehmigung von Kraftfahrzeugen und Kraftfahrzeuganhängern, Systemen und Bauteilen</text:a></text:span>  </text:p>
          </table:table-cell>
        </table:table-row>
        <table:table-row>
          <table:table-cell office:value-type="string" table:style-name="tablecell">
            <text:p text:style-name="tablealignleft"><draw:frame draw:style-name="media" draw:name="10" text:anchor-type="as-char" draw:z-index="10" svg:width="2.6458333333333cm" style:rel-width="100%" svg:height="1.7577214452214cm" style:rel-height="scale"><draw:image xlink:href="Pictures/0dabd49d9470c2b0f6913d7074bf92f9.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8" text:style-name="Internet_20_link" text:visited-style-name="Visited_20_Internet_20_Link">Anforderungen für die Typgenehmigung zur Einführung des auf dem 112-Notruf basierenden bordeigenen eCall-Systems in Fahrzeugen</text:a></text:span>  </text:p>
          </table:table-cell>
        </table:table-row>
        <table:table-row>
          <table:table-cell office:value-type="string" table:style-name="tablecell">
            <text:p text:style-name="tablealignleft"><draw:frame draw:style-name="media" draw:name="11" text:anchor-type="as-char" draw:z-index="11"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09" text:style-name="Internet_20_link" text:visited-style-name="Visited_20_Internet_20_Link">Typgenehmigung von Kraftfahrzeugen und Kraftfahrzeuganhängern sowie von Systemen, Bauteilen und selbstständigen technischen Einheiten für diese Fahrzeuge im Hinblick auf ihre allgemeine Sicherheit und den Schutz der Fahrzeuginsassen und von ungeschützten Verkehrsteilnehmern</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0" text:style-name="Internet_20_link" text:visited-style-name="Visited_20_Internet_20_Link">Typgenehmigung für Kraftfahrzeuge hinsichtlich ihrer Wiederverwertbarkeit, Recyclingfähigkeit und Verwertbarkeit ==&gt; auch bei p12!!!</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1" text:style-name="Internet_20_link" text:visited-style-name="Visited_20_Internet_20_Link">Typgenehmigung von Kraftfahrzeugen hinsichtlich der Emissionen von leichten Personenkraftwagen und Nutzfahrzeugen</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2" text:style-name="Internet_20_link" text:visited-style-name="Visited_20_Internet_20_Link">Typgenehmigung von Kraftfahrzeugen und Motoren hinsichtlich der Emissionen von schweren Nutzfahrzeugen (Euro VI)</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3" text:style-name="Internet_20_link" text:visited-style-name="Visited_20_Internet_20_Link">Festlegung von CO2-Emissionsnormen für neue schwere Nutzfahrzeuge</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4" text:style-name="Internet_20_link" text:visited-style-name="Visited_20_Internet_20_Link">Genehmigung und Marktüberwachung von nicht für den Straßenverkehr bestimmten mobilen Maschinen und Geräten, die auf öffentlichen Straßen verkehren ==&gt; auch bei p08!!!</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5" text:style-name="Internet_20_link" text:visited-style-name="Visited_20_Internet_20_Link">Kennzeichnung von Reifen hinsichtlich der Kraftstoffeffizienz und andere Parameter ==&gt; auch bei p15!!!</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6" text:style-name="Internet_20_link" text:visited-style-name="Visited_20_Internet_20_Link">Altfahrzeuge ==&gt; auch bei p12!!!</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7" text:style-name="Internet_20_link" text:visited-style-name="Visited_20_Internet_20_Link">Infrastruktur für alternative Kraftstoffe</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8" text:style-name="Internet_20_link" text:visited-style-name="Visited_20_Internet_20_Link">Schiffsausrüstungen</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19" text:style-name="Internet_20_link" text:visited-style-name="Visited_20_Internet_20_Link">Fischereifahrzeuge von 24 Meter Länge und mehr</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20" text:style-name="Internet_20_link" text:visited-style-name="Visited_20_Internet_20_Link">Binnenschiffe</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21" text:style-name="Internet_20_link" text:visited-style-name="Visited_20_Internet_20_Link">Fahrgastschiffe</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22" text:style-name="Internet_20_link" text:visited-style-name="Visited_20_Internet_20_Link">Kleine Fahrgastschiffe (L &lt; 24 m)</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23" text:style-name="Internet_20_link" text:visited-style-name="Visited_20_Internet_20_Link">Harmonisierte Binnenschifffahrtsinformationsdienste (RIS) auf Binnenwasserstraßen</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24" text:style-name="Internet_20_link" text:visited-style-name="Visited_20_Internet_20_Link">Eisenbahnagentur der Europäischen Union</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25" text:style-name="Internet_20_link" text:visited-style-name="Visited_20_Internet_20_Link">Interoperabilität des Eisenbahnsystems in der Europäischen Union</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26" text:style-name="Internet_20_link" text:visited-style-name="Visited_20_Internet_20_Link">Erteilung von Lufttüchtigkeits- und Umweltzeugnissen für Luftfahrzeuge und zugehörige Produkte, Bau- und Ausrüstungsteile sowie für die Zulassung von Entwicklungs- und Herstellungsbetrieben</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a xlink:type="simple" xlink:href="https://www.product-compliance.net/doku.php?id=zusatzinformationen:lex_hn:p17:p17_25" text:style-name="Internet_20_link" text:visited-style-name="Visited_20_Internet_20_Link">Zivilluftfahrt und Errichtung einer Agentur für Flugsicherheit</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23::21:55</meta:creation-date>
    <dc:creator>Generated</dc:creator>
    <dc:date>2026-08-29T23::21:55</dc:date>
    <dc:language>en-US</dc:language>
    <meta:editing-cycles>1</meta:editing-cycles>
    <meta:editing-duration>PT0S</meta:editing-duration>
    <dc:title>zusatzinformationen:lex_hn:p17:p17</dc:title>
  </office:meta>
</office:document-meta>
</file>