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a58949e2688968d3fd83f697bad03946.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ww.product-compliance.net/doku.php?id=start" text:style-name="Internet_20_link" text:visited-style-name="Visited_20_Internet_20_Link">Startseite</text:a><text:line-break/><text:line-break/><text:a xlink:type="simple" xlink:href="https://www.product-compliance.net/doku.php?id=zusatzinformationen:start" text:style-name="Internet_20_link" text:visited-style-name="Visited_20_Internet_20_Link">Informationsseite</text:a><text:line-break/><text:line-break/><text:a xlink:type="simple" xlink:href="https://www.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17:p17_07"/>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ww.product-compliance.net/doku.php?id=zusatzinformationen:lex_hn:p17:p17" text:style-name="Internet_20_link" text:visited-style-name="Visited_20_Internet_20_Link">Fahrzeuge, Transportmittel, Infrastruktur</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8533615136876cm" style:rel-height="scale"><draw:image xlink:href="Pictures/a58949e2688968d3fd83f697bad03946.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Rechtsrahmen für die Genehmigung von Kraftfahrzeugen und Kraftfahrzeuganhängern, Systemen und Bauteilen</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18R0858&amp;qid=1615185498810" text:style-name="Internet_20_link" text:visited-style-name="Visited_20_Internet_20_Link">LINK</text:a><text:line-break/>Verordnung (EU) 2018/858 des Europäischen Parlaments und des Rates vom 30. Mai 2018 über die Genehmigung und die Marktüberwachung von Kraftfahrzeugen und Kraftfahrzeuganhängern sowie von Systemen, Bauteilen und selbstständigen technischen Einheiten für diese Fahrzeuge, zur Änderung der Verordnungen (EG) Nr. 715/2007 und (EG) Nr. 595/2009 und zur Aufhebung der Richtlinie 2007/46/EG</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02018R0858-20240701" text:style-name="Internet_20_link" text:visited-style-name="Visited_20_Internet_20_Link">vom 01.07.2024</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span text:style-name="Strong_20_Emphasis">im Wesentlichen ab dem 01.09.2028 anwendbar:</text:span><text:line-break/>
<text:a xlink:type="simple" xlink:href="https://eur-lex.europa.eu/legal-content/DE/ALL/?uri=OJ:L_202601738" text:style-name="Internet_20_link" text:visited-style-name="Visited_20_Internet_20_Link">LINK</text:a><text:line-break/>Verordnung (EU) 2026/1738 des Europäischen Parlaments und des Rates vom 8. Juli 2026 über Anforderungen an die kreislauforientierte Konstruktion von Fahrzeugen und über die Bewirtschaftung von Altfahrzeugen, zur Änderung der Verordnungen (EU) Nr. 168/2013, (EU) 2018/858, (EU) 2019/1020 und (EU) 2023/1542 und zur Aufhebung der Richtlinien 2000/53/EG und 2005/64/EG</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ww.gesetze-im-internet.de/eg-fgv_2011/BJNR012600011.html" text:style-name="Internet_20_link" text:visited-style-name="Visited_20_Internet_20_Link">LINK</text:a><text:line-break/>EG-Fahrzeuggenehmigungsverordnung</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a xlink:type="simple" xlink:href="https://eur-lex.europa.eu/legal-content/DE/ALL/?uri=CELEX:32026R1188&amp;qid=1781780285311" text:style-name="Internet_20_link" text:visited-style-name="Visited_20_Internet_20_Link">LINK</text:a><text:line-break/>Delegierte Verordnung (EU) 2026/1188 der Kommission vom 23. März 2026 zur Änderung des Anhangs II der Verordnung (EU) 2018/858 des Europäischen Parlaments und des Rates hinsichtlich der Anforderungen an die Umweltverträglichkeit und der Emissionsanforderungen für in unbegrenzter Serie hergestellte Fahrzeuge und für Fahrzeuge mit besonderer Zweckbestimmung, des automatisierten Parkens von in unbegrenzter Serie hergestellten Fahrzeugen, der Anforderungen an die elektrische Sicherheit und an das hochentwickelte Warnsystem bei nachlassender Konzentration des Fahrers für Kleinserienfahrzeuge und Fahrzeuge mit besonderer Zweckbestimmung sowie zur Aktualisierung der Liste alternativer UN-Regelungen in Teil II des genannten Anhangs</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0T16::53:48</meta:creation-date>
    <dc:creator>Generated</dc:creator>
    <dc:date>2026-08-30T16::53:48</dc:date>
    <dc:language>en-US</dc:language>
    <meta:editing-cycles>1</meta:editing-cycles>
    <meta:editing-duration>PT0S</meta:editing-duration>
    <dc:title>zusatzinformationen:lex_hn:p17:p17_07</dc:title>
  </office:meta>
</office:document-meta>
</file>