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0dabd49d9470c2b0f6913d7074bf92f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zusatzinformationen:start" text:style-name="Internet_20_link" text:visited-style-name="Visited_20_Internet_20_Link">Informationsseite</text:a><text:line-break/><text:line-break/><text:a xlink:type="simple" xlink:href="https://www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ww.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577214452214cm" style:rel-height="scale"><draw:image xlink:href="Pictures/0dabd49d9470c2b0f6913d7074bf92f9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Anforderungen für die Typgenehmigung zur Einführung des auf dem 112-Notruf basierenden bordeigenen eCall-Systems in Fahrzeu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5R0758&amp;qid=1714118621715" text:style-name="Internet_20_link" text:visited-style-name="Visited_20_Internet_20_Link">LINK</text:a><text:line-break/>Verordnung (EU) 2015/758 des Europäischen Parlaments und des Rates vom 29. April 2015 über Anforderungen für die Typgenehmigung zur Einführung des auf dem 112-Notruf basierenden bordeigenen eCall-Systems in Fahrzeugen und zur Änderung der Richtlinie 2007/46/EG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5R0758-20251117" text:style-name="Internet_20_link" text:visited-style-name="Visited_20_Internet_20_Link">vom 17.11.2025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unmittelbare Gesetzeskraft in allen Mitgliedsstaaten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11:39</meta:creation-date>
    <dc:creator>Generated</dc:creator>
    <dc:date>2026-08-31T17::11:39</dc:date>
    <dc:language>en-US</dc:language>
    <meta:editing-cycles>1</meta:editing-cycles>
    <meta:editing-duration>PT0S</meta:editing-duration>
    <dc:title>zusatzinformationen:lex_hn:p17:p17_08</dc:title>
  </office:meta>
</office:document-meta>
</file>