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a58949e2688968d3fd83f697bad0394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zusatzinformationen:start" text:style-name="Internet_20_link" text:visited-style-name="Visited_20_Internet_20_Link">Informationsseite</text:a><text:line-break/><text:line-break/><text:a xlink:type="simple" xlink:href="https://www.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7:p17_09"/>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ww.product-compliance.net/doku.php?id=zusatzinformationen:lex_hn:p17:p17" text:style-name="Internet_20_link" text:visited-style-name="Visited_20_Internet_20_Link">Fahrzeuge, Transportmittel, Infrastruktur</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8533615136876cm" style:rel-height="scale"><draw:image xlink:href="Pictures/a58949e2688968d3fd83f697bad03946.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Typgenehmigung von Kraftfahrzeugen und Kraftfahrzeuganhängern sowie von Systemen, Bauteilen und selbstständigen technischen Einheiten für diese Fahrzeuge im Hinblick auf ihre allgemeine Sicherheit und den Schutz der Fahrzeuginsassen und von ungeschützten Verkehrsteilnehmern</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19R2144" text:style-name="Internet_20_link" text:visited-style-name="Visited_20_Internet_20_Link">LINK</text:a><text:line-break/>Verordnung (EU) 2019/2144 des Europäischen Parlaments und des Rates vom 27. November 2019 über die Typgenehmigung von Kraftfahrzeugen und Kraftfahrzeuganhängern sowie von Systemen, Bauteilen und selbstständigen technischen Einheiten für diese Fahrzeuge im Hinblick auf ihre allgemeine Sicherheit und den Schutz der Fahrzeuginsassen und von ungeschützten Verkehrsteilnehmern, zur Änderung der Verordnung (EU) 2018/858 des Europäischen Parlaments und des Rates und zur Aufhebung der Verordnungen (EG) Nr. 78/2009, (EG) Nr. 79/2009 und (EG) Nr. 661/2009 des Europäischen Parlaments und des Rates sowie der Verordnungen (EG) Nr. 631/2009, (EU) Nr. 406/2010, (EU) Nr. 672/2010, (EU) Nr. 1003/2010, (EU) Nr. 1005/2010, (EU) Nr. 1008/2010, (EU) Nr. 1009/2010, (EU) Nr. 19/2011, (EU) Nr. 109/2011, (EU) Nr. 458/2011, (EU) Nr. 65/2012, (EU) Nr. 130/2012, (EU) Nr. 347/2012, (EU) Nr. 351/2012, (EU) Nr. 1230/2012 und (EU) 2015/166 der Kommission</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19R2144-20260802" text:style-name="Internet_20_link" text:visited-style-name="Visited_20_Internet_20_Link">vom 02.08.2026</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a xlink:type="simple" xlink:href="https://eur-lex.europa.eu/legal-content/DE/ALL/?uri=CELEX:52025PC0993" text:style-name="Internet_20_link" text:visited-style-name="Visited_20_Internet_20_Link">LINK</text:a><text:line-break/>Vorschlag für eine VERORDNUNG DES EUROPÄISCHEN PARLAMENTS UND DES RATES zur Änderung der Verordnungen (EG) Nr. 561/2006, (EU) 2018/858, (EU) 2019/2144 und (EU) 2024/1257 des Europäischen Parlaments und des Rates hinsichtlich der Vereinfachung der technischen Anforderungen und der Prüfverfahren für Kraftfahrzeuge sowie zur Aufhebung der Richtlinie 70/157/EWG des Rates und der Verordnung Nr. 540/2014 des Europäischen Parlaments und des Rates</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nmittelbare Gesetzeskraft in allen Mitgliedsstaaten</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a xlink:type="simple" xlink:href="https://eur-lex.europa.eu/legal-content/DE/ALL/?uri=CELEX:32024R2220&amp;qid=1783663698859" text:style-name="Internet_20_link" text:visited-style-name="Visited_20_Internet_20_Link">LINK</text:a><text:line-break/>Delegierte Verordnung (EU) 2024/2220 der Kommission vom 26. Juli 2024 zur Ergänzung der Verordnung (EU) 2019/2144 des Europäischen Parlaments und des Rates durch Festlegung detaillierter Vorschriften für die spezifischen Prüfverfahren und technischen Anforderungen für die Typgenehmigung schwerer Nutzfahrzeuge hinsichtlich ihrer Ereignisdatenspeicher und für die Typgenehmigung von Ereignisdatenspeichern als selbstständige technische Einheiten sowie zur Änderung von Anhang II der genannten Verordnung<text:line-break/>
<text:a xlink:type="simple" xlink:href="https://eur-lex.europa.eu/legal-content/DE/ALL/?uri=CELEX:32024R1721&amp;qid=1783663698859" text:style-name="Internet_20_link" text:visited-style-name="Visited_20_Internet_20_Link">LINK</text:a><text:line-break/>Durchführungsverordnung (EU) 2024/1721 der Kommission vom 19. Juni 2024 zur Festlegung von Vorschriften für die Anwendung der Verordnung (EU) 2019/2144 des Europäischen Parlaments und des Rates im Hinblick auf Muster für die Genehmigung des intelligenten Geschwindigkeitsassistenten, des Warnsystems bei Müdigkeit und nachlassender Aufmerksamkeit des Fahrers, des Ereignisdatenspeichers, der Vorrichtung zum Einbau einer alkoholempfindlichen Wegfahrsperre und des hochentwickelten Warnsystems bei nachlassender Konzentration des Fahrers<text:line-break/>
<text:a xlink:type="simple" xlink:href="https://eur-lex.europa.eu/legal-content/DE/ALL/?uri=CELEX:32023R2590&amp;qid=1783663698859" text:style-name="Internet_20_link" text:visited-style-name="Visited_20_Internet_20_Link">LINK</text:a><text:line-break/>Delegierte Verordnung (EU) 2023/2590 der Kommission vom 13. Juli 2023 zur Ergänzung der Verordnung (EU) 2019/2144 des Europäischen Parlaments und des Rates durch Festlegung detaillierter Vorschriften für die spezifischen Prüfverfahren und technischen Anforderungen für die Typgenehmigung von bestimmten Kraftfahrzeugen hinsichtlich ihrer hochentwickelten Warnsysteme bei nachlassender Konzentration des Fahrers sowie zur Änderung der genannten Verordnung<text:line-break/>
<text:a xlink:type="simple" xlink:href="https://eur-lex.europa.eu/legal-content/DE/ALL/?uri=CELEX:32022R1426&amp;qid=1781786484478" text:style-name="Internet_20_link" text:visited-style-name="Visited_20_Internet_20_Link">LINK</text:a><text:line-break/>Durchführungsverordnung (EU) 2022/1426 der Kommission vom 5. August 2022 mit detaillierten Regelungen zur Durchführung der Verordnung (EU) 2019/2144 des Europäischen Parlaments und des Rates im Hinblick auf die einheitlichen Verfahren und technischen Spezifikationen für die Typgenehmigung des automatisierten Fahrsystems (ADS) vollautomatisierter Fahrzeuge<text:line-break/>
konsolidierte Fassung <text:a xlink:type="simple" xlink:href="https://eur-lex.europa.eu/legal-content/DE/ALL/?uri=CELEX:02022R1426-20260324&amp;qid=1781786484478" text:style-name="Internet_20_link" text:visited-style-name="Visited_20_Internet_20_Link">vom 24.03.2026</text:a><text:line-break/>
<text:a xlink:type="simple" xlink:href="https://eur-lex.europa.eu/legal-content/DE/ALL/?uri=CELEX:32022R0545&amp;qid=1783663698859" text:style-name="Internet_20_link" text:visited-style-name="Visited_20_Internet_20_Link">LINK</text:a><text:line-break/>Delegierte Verordnung (EU) 2022/545 der Kommission vom 26. Januar 2022 zur Ergänzung der Verordnung (EU) 2019/2144 des Europäischen Parlaments und des Rates durch Festlegung detaillierter Vorschriften für die spezifischen Prüfverfahren und technischen Anforderungen für die Typgenehmigung von Kraftfahrzeugen hinsichtlich ihrer Ereignisdatenspeicher und für die Typgenehmigung von Ereignisdatenspeichern als selbstständige technische Einheiten sowie zur Änderung von Anhang II der genannten Verordnung<text:line-break/>
<text:a xlink:type="simple" xlink:href="https://eur-lex.europa.eu/legal-content/DE/ALL/?uri=CELEX:32021R1958&amp;qid=1764665185276" text:style-name="Internet_20_link" text:visited-style-name="Visited_20_Internet_20_Link">LINK</text:a><text:line-break/>VO (EU) 2021/1958 … Typgenehmigung von Kraftfahrzeugen hinsichtlich ihrer intelligenten Geschwindigkeitsassistenten …<text:line-break/>
konsolidierte Fassung <text:a xlink:type="simple" xlink:href="https://eur-lex.europa.eu/legal-content/DE/ALL/?uri=CELEX:02021R1958-20230921" text:style-name="Internet_20_link" text:visited-style-name="Visited_20_Internet_20_Link">vom 21.09.2023</text:a><text:line-break/>
<text:a xlink:type="simple" xlink:href="https://eur-lex.europa.eu/legal-content/DE/ALL/?uri=CELEX:32021R1341&amp;qid=1783663698859" text:style-name="Internet_20_link" text:visited-style-name="Visited_20_Internet_20_Link">LINK</text:a><text:line-break/>Delegierte Verordnung (EU) 2021/1341 der Kommission vom 23. April 2021 zur Ergänzung der Verordnung (EU) 2019/2144 des Europäischen Parlaments und des Rates durch Festlegung detaillierter Vorschriften für die spezifischen Prüfverfahren und technischen Anforderungen für die Typgenehmigung von Kraftfahrzeugen hinsichtlich ihrer Warnsysteme bei Müdigkeit und nachlassender Aufmerksamkeit des Fahrers sowie zur Änderung von Anhang II der genannten Verordnung<text:line-break/>
<text:a xlink:type="simple" xlink:href="https://eur-lex.europa.eu/legal-content/DE/ALL/?uri=CELEX:32021R1243&amp;qid=1783663698859" text:style-name="Internet_20_link" text:visited-style-name="Visited_20_Internet_20_Link">LINK</text:a><text:line-break/>Delegierte Verordnung (EU) 2021/1243 der Kommission vom 19. April 2021 zur Ergänzung der Verordnung (EU) 2019/2144 des Europäischen Parlaments und des Rates durch Festlegung detaillierter Vorschriften für die Vorrichtung zum Einbau einer alkoholempfindlichen Wegfahrsperre in Kraftfahrzeugen und zur Änderung des Anhangs II der genannten Verordnung<text:line-break/>
<text:a xlink:type="simple" xlink:href="https://eur-lex.europa.eu/legal-content/DE/ALL/?uri=CELEX:32021R0646&amp;qid=1783663698859" text:style-name="Internet_20_link" text:visited-style-name="Visited_20_Internet_20_Link">LINK</text:a><text:line-break/>Durchführungsverordnung (EU) 2021/646 der Kommission vom 19. April 2021 mit Durchführungsbestimmungen zur Verordnung (EU) 2019/2144 des Europäischen Parlaments und des Rates in Bezug auf einheitliche Verfahren und technische Spezifikationen für die Typgenehmigung von Kraftfahrzeugen hinsichtlich ihrer Notfall-Spurhalteassistenten<text:line-break/>
<text:a xlink:type="simple" xlink:href="https://eur-lex.europa.eu/legal-content/DE/ALL/?uri=CELEX:32021R0535&amp;qid=1783663698859" text:style-name="Internet_20_link" text:visited-style-name="Visited_20_Internet_20_Link">LINK</text:a><text:line-break/>Durchführungsverordnung (EU) 2021/535 der Kommission vom 31. März 2021 mit Durchführungsbestimmungen zur Verordnung (EU) 2019/2144 des Europäischen Parlaments und des Rates hinsichtlich einheitlicher Verfahren und technischer Spezifikationen für die Typgenehmigung von Fahrzeugen sowie von Systemen, Bauteilen und selbstständigen technischen Einheiten für diese Fahrzeuge im Hinblick auf ihre allgemeinen Baumerkmale und ihre Sicherheit<text:line-break/>
konsolidierte Fassung <text:a xlink:type="simple" xlink:href="https://eur-lex.europa.eu/legal-content/DE/ALL/?uri=CELEX:02021R0535-20250101&amp;qid=1783663698859" text:style-name="Internet_20_link" text:visited-style-name="Visited_20_Internet_20_Link">vom 01.01.2025</text:a><text:line-break/></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18::30:24</meta:creation-date>
    <dc:creator>Generated</dc:creator>
    <dc:date>2026-08-28T18::30:24</dc:date>
    <dc:language>en-US</dc:language>
    <meta:editing-cycles>1</meta:editing-cycles>
    <meta:editing-duration>PT0S</meta:editing-duration>
    <dc:title>zusatzinformationen:lex_hn:p17:p17_09</dc:title>
  </office:meta>
</office:document-meta>
</file>