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70993f4e77603f00a81d6b0f00d4de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b70993f4e77603f00a81d6b0f00d4de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iffsausrüst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90&amp;qid=1488007647933" text:style-name="Internet_20_link" text:visited-style-name="Visited_20_Internet_20_Link">LINK</text:a><text:line-break/>Richtlinie 2014/90/EU des Europäischen Parlaments und des Rates vom 23. Juli 2014 über Schiffsausrüstung und zur Aufhebung der Richtlinie 96/98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90-20260802" text:style-name="Internet_20_link" text:visited-style-name="Visited_20_Internet_20_Link">vom 02.08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chausrv/index.html" text:style-name="Internet_20_link" text:visited-style-name="Visited_20_Internet_20_Link">LINK</text:a><text:line-break/>Schiffsausrüstungsverordnung<text:line-break/>
<text:a xlink:type="simple" xlink:href="https://www.gesetze-im-internet.de/schsg/" text:style-name="Internet_20_link" text:visited-style-name="Visited_20_Internet_20_Link">LINK</text:a><text:line-break/>Schiffs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18R0414&amp;qid=1530530127182" text:style-name="Internet_20_link" text:visited-style-name="Visited_20_Internet_20_Link">LINK</text:a><text:line-break/>Delegierte Verordnung (EU) 2018/414 der Kommission vom 9. Januar 2018 zur Ergänzung der Richtlinie 2014/90/EU des Europäischen Parlaments und des Rates im Hinblick auf die Festlegung der Schiffsausrüstungsgegenstände, die elektronisch gekennzeichnet werden können<text:line-break/>
<text:a xlink:type="simple" xlink:href="https://eur-lex.europa.eu/legal-content/DE/ALL/?uri=CELEX:32024R1295&amp;qid=1714990669565" text:style-name="Internet_20_link" text:visited-style-name="Visited_20_Internet_20_Link">LINK</text:a><text:line-break/>Delegierte Verordnung (EU) 2024/1295 der Kommission vom 26. Februar 2024 über harmonisierte technische Spezifikationen und Prüfnormen für Feuerlöschschläuche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a xlink:type="simple" xlink:href="https://eur-lex.europa.eu/legal-content/DE/ALL/?uri=OJ:L_202501533" text:style-name="Internet_20_link" text:visited-style-name="Visited_20_Internet_20_Link">LINK</text:a><text:line-break/>Durchführungsverordnung (EU) 2025/1533 der Kommission vom 23. Juli 2025 mit Vorschriften für die Anwendung der Richtlinie 2014/90/EU des Europäischen Parlaments und des Rates hinsichtlich der Entwurfs-, Bau- und Leistungsanforderungen sowie der Prüfnormen für Schiffsausrüstung und zur Aufhebung der Durchführungsverordnung (EU) 2024/1975 der Kommission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8::56:17</meta:creation-date>
    <dc:creator>Generated</dc:creator>
    <dc:date>2026-08-29T08::56:17</dc:date>
    <dc:language>en-US</dc:language>
    <meta:editing-cycles>1</meta:editing-cycles>
    <meta:editing-duration>PT0S</meta:editing-duration>
    <dc:title>zusatzinformationen:lex_hn:p17:p17_18</dc:title>
  </office:meta>
</office:document-meta>
</file>