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511836eda6f40870188c456542636b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1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0968083149375cm" style:rel-height="scale"><draw:image xlink:href="Pictures/c511836eda6f40870188c456542636b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ischereifahrzeuge von 24 Meter Länge und meh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1997L0070&amp;qid=1740555886323" text:style-name="Internet_20_link" text:visited-style-name="Visited_20_Internet_20_Link">LINK</text:a><text:line-break/>Richtlinie 97/70/EG des Rates vom 11. Dezember 1997 über eine harmonisierte Sicherheitsregelung für Fischereifahrzeuge von 24 Meter Länge und mehr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1997L0070-20090420" text:style-name="Internet_20_link" text:visited-style-name="Visited_20_Internet_20_Link">vom 20.04.2009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Evaluierung der Richtlinie läuft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1::41:48</meta:creation-date>
    <dc:creator>Generated</dc:creator>
    <dc:date>2026-08-30T21::41:48</dc:date>
    <dc:language>en-US</dc:language>
    <meta:editing-cycles>1</meta:editing-cycles>
    <meta:editing-duration>PT0S</meta:editing-duration>
    <dc:title>zusatzinformationen:lex_hn:p17:p17_19</dc:title>
  </office:meta>
</office:document-meta>
</file>