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177803c30215ac3379671e888a7d6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483870967742cm" style:rel-height="scale"><draw:image xlink:href="Pictures/f177803c30215ac3379671e888a7d62b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innenschiff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6L1629&amp;qid=1530535348616" text:style-name="Internet_20_link" text:visited-style-name="Visited_20_Internet_20_Link">LINK</text:a><text:line-break/>Richtlinie (EU) 2016/1629 des Europäischen Parlaments und des Rates vom 14. September 2016 zur Festlegung technischer Vorschriften für Binnenschiffe, zur Änderung der Richtlinie 2009/100/EG und zur Aufhebung der Richtlinie 2006/87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text:line-break/>
<text:a xlink:type="simple" xlink:href="https://www.product-compliance.net/doku.php?id=zusatzinformationen:lex_hn:p17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12:27</meta:creation-date>
    <dc:creator>Generated</dc:creator>
    <dc:date>2026-08-31T17::12:27</dc:date>
    <dc:language>en-US</dc:language>
    <meta:editing-cycles>1</meta:editing-cycles>
    <meta:editing-duration>PT0S</meta:editing-duration>
    <dc:title>zusatzinformationen:lex_hn:p17:p17_20</dc:title>
  </office:meta>
</office:document-meta>
</file>