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ce971438ea030025d8e0090d87f27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22882637629cm" style:rel-height="scale"><draw:image xlink:href="Pictures/3ce971438ea030025d8e0090d87f27b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isenbahnagentur der Europäischen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34:27</meta:creation-date>
    <dc:creator>Generated</dc:creator>
    <dc:date>2026-08-31T10::34:27</dc:date>
    <dc:language>en-US</dc:language>
    <meta:editing-cycles>1</meta:editing-cycles>
    <meta:editing-duration>PT0S</meta:editing-duration>
    <dc:title>zusatzinformationen:lex_hn:p17:p17_24</dc:title>
  </office:meta>
</office:document-meta>
</file>