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c8b7b03e4c3db033ea3d6d133ac5816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25"/>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555882352941cm" style:rel-height="scale"><draw:image xlink:href="Pictures/c8b7b03e4c3db033ea3d6d133ac58163.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Interoperabilität des Eisenbahnsystems und Eisenbahnsicherheit in der Europäischen Unio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6L0797&amp;qid=1615185395445" text:style-name="Internet_20_link" text:visited-style-name="Visited_20_Internet_20_Link">LINK</text:a><text:line-break/>Richtlinie (EU) 2016/797 des Europäischen Parlaments und des Rates vom 11. Mai 2016 über die Interoperabilität des Eisenbahnsystems in der Europäischen Union<text:line-break/>
<text:a xlink:type="simple" xlink:href="https://eur-lex.europa.eu/legal-content/DE/ALL/?uri=CELEX:32016L0798&amp;qid=1615185434861" text:style-name="Internet_20_link" text:visited-style-name="Visited_20_Internet_20_Link">LINK</text:a><text:line-break/>Richtlinie (EU) 2016/798 des Europäischen Parlaments und des Rates vom 11. Mai 2016 über Eisenbahnsicherheit</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zu Richtlinie (EU) 2016/797 <text:a xlink:type="simple" xlink:href="https://eur-lex.europa.eu/legal-content/DE/ALL/?uri=CELEX:02016L0797-20200528" text:style-name="Internet_20_link" text:visited-style-name="Visited_20_Internet_20_Link">vom 28.05.2020</text:a><text:line-break/></text:p>
      <text:p text:style-name="Text_20_body">zu Richtlinie (EU) 2016/798 <text:a xlink:type="simple" xlink:href="https://eur-lex.europa.eu/legal-content/DE/ALL/?uri=CELEX:02016L0798-20201023" text:style-name="Internet_20_link" text:visited-style-name="Visited_20_Internet_20_Link">vom 23.10.2020</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diverse eisenbahnrechtliche Vorschrif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Informationen der Europäischen Kommission zu <text:span text:style-name="Strong_20_Emphasis"><text:a xlink:type="simple" xlink:href="https://single-market-economy.ec.europa.eu/single-market/goods/european-standards/harmonised-standards_en" text:style-name="Internet_20_link" text:visited-style-name="Visited_20_Internet_20_Link">harmonisierten Normen</text:a></text:span></text:p>
      <text:p text:style-name="Text_20_body"><text:a xlink:type="simple" xlink:href="https://eur-lex.europa.eu/legal-content/DE/ALL/?uri=CELEX:32023R1695&amp;qid=1784007879003" text:style-name="Internet_20_link" text:visited-style-name="Visited_20_Internet_20_Link">LINK</text:a><text:line-break/>Durchführungsverordnung (EU) 2023/1695 der Kommission vom 10. August 2023 über die technische Spezifikation für die Interoperabilität der Teilsysteme „Zugsteuerung, Zugsicherung und Signalgebung“ des Eisenbahnsystems in der Europäischen Union und zur Aufhebung der Verordnung (EU) 2016/919<text:line-break/>
mit <text:a xlink:type="simple" xlink:href="https://eur-lex.europa.eu/legal-content/DE/ALL/?uri=CELEX:02023R1695-20230908&amp;qid=1784007879003" text:style-name="Internet_20_link" text:visited-style-name="Visited_20_Internet_20_Link">konsolidierter Fassung vom 08.09.2023</text:a><text:line-break/></text:p>
      <text:p text:style-name="Text_20_body"><text:a xlink:type="simple" xlink:href="https://eur-lex.europa.eu/legal-content/DE/ALL/?uri=OJ:L_202601559" text:style-name="Internet_20_link" text:visited-style-name="Visited_20_Internet_20_Link">LINK</text:a><text:line-break/>Durchführungsbeschluss (EU) 2026/1559 der Kommission vom 10. Juli 2026 zur Festlegung von Vorschriften für die Anwendung der Richtlinie (EU) 2016/797 des Europäischen Parlaments und des Rates hinsichtlich eines Antrags Italiens auf Nichtanwendung der Prioritätstabelle der streckenseitig unterstützten Level gemäß der Durchführungsverordnung (EU) 2023/1695 der Kommissio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Dieser Beschluss enthält die vollständige Liste der aktuellen harmonisierten Normen:<text:line-break/>
<text:span text:style-name="Strong_20_Emphasis"><text:a xlink:type="simple" xlink:href="https://wiki.product-compliance.net/lib/exe/fetch.php?media=zusatzinformationen:lex_hn:p17:be_2023-2584.pdf" text:style-name="Internet_20_link" text:visited-style-name="Visited_20_Internet_20_Link">BE 2023/2584</text:a></text:span></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wiki.product-compliance.net/lib/exe/fetch.php?media=zusatzinformationen:lex_hn:p17:be_2026-803.pdf" text:style-name="Internet_20_link" text:visited-style-name="Visited_20_Internet_20_Link">BE 2026/803</text:a><text:line-break/><text:a xlink:type="simple" xlink:href="https://wiki.product-compliance.net/lib/exe/fetch.php?media=zusatzinformationen:lex_hn:p17:be_2025-424.pdf" text:style-name="Internet_20_link" text:visited-style-name="Visited_20_Internet_20_Link">BE 2025/424</text:a></text:p>
          </table:table-cell>
          <table:table-cell office:value-type="string" table:style-name="tablecell"/>
        </table:table-row>
      </table:table>
      <text:p text:style-name="Text_20_body">Link zur konsolidierten Liste (informativ): <text:a xlink:type="simple" xlink:href="https://wiki.product-compliance.net/lib/exe/fetch.php?media=zusatzinformationen:lex_hn:p17:10500pdf.pdf" text:style-name="Internet_20_link" text:visited-style-name="Visited_20_Internet_20_Link">PDF (22.04.2026)</text:a> <text:a xlink:type="simple" xlink:href="https://wiki.product-compliance.net/lib/exe/fetch.php?media=zusatzinformationen:lex_hn:p17:10500excel.xlsx" text:style-name="Internet_20_link" text:visited-style-name="Visited_20_Internet_20_Link">EXCEL (22.04.2026)</text:a></text:p>
      <text:p text:style-name="Text_20_body">Alle früheren Dokumente, die vor dem aktuellen Durchführungsbeschluss veröffentlicht wurden, verbleiben hier zunächst zur Information.</text:p>
      <text:p text:style-name="Text_20_body"><text:a xlink:type="simple" xlink:href="https://wiki.product-compliance.net/lib/exe/fetch.php?media=zusatzinformationen:lex_hn:p17:10270.pdf" text:style-name="Internet_20_link" text:visited-style-name="Visited_20_Internet_20_Link">Basisliste</text:a></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wiki.product-compliance.net/lib/exe/fetch.php?media=zusatzinformationen:lex_hn:p17:be_2020-453.pdf" text:style-name="Internet_20_link" text:visited-style-name="Visited_20_Internet_20_Link">BE 2020/453</text:a></text:p>
          </table:table-cell>
          <table:table-cell office:value-type="string" table:style-name="tablecell"/>
        </table:table-row>
      </table:table>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3::26:54</meta:creation-date>
    <dc:creator>Generated</dc:creator>
    <dc:date>2026-08-30T13::26:54</dc:date>
    <dc:language>en-US</dc:language>
    <meta:editing-cycles>1</meta:editing-cycles>
    <meta:editing-duration>PT0S</meta:editing-duration>
    <dc:title>zusatzinformationen:lex_hn:p17:p17_25</dc:title>
  </office:meta>
</office:document-meta>
</file>