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2d652e838c74c8d5dab3beb9738d4e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77252252252cm" style:rel-height="scale"><draw:image xlink:href="Pictures/72d652e838c74c8d5dab3beb9738d4e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teilung von Lufttüchtigkeits- und Umweltzeugnissen für Luftfahrzeuge und zugehörige Produkte, Bau- und Ausrüstungsteile sowie für die Zulassung von Entwicklungs- und Herstellungsbetrieb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1::15:46</meta:creation-date>
    <dc:creator>Generated</dc:creator>
    <dc:date>2026-08-30T11::15:46</dc:date>
    <dc:language>en-US</dc:language>
    <meta:editing-cycles>1</meta:editing-cycles>
    <meta:editing-duration>PT0S</meta:editing-duration>
    <dc:title>zusatzinformationen:lex_hn:p17:p17_26</dc:title>
  </office:meta>
</office:document-meta>
</file>